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882"/><text:bookmark-start text:name="__RefHeading___telefonist_1"/><text:bookmark-start text:name="telefonist"/>Telefonist<text:bookmark-end text:name="__RefHeading___telefonist_1"/><text:bookmark-end text:name="telefonist"/></text:h>
      <text:p text:style-name="Text_20_body">Telefon on mul olemas ja kui see on sisselülitatud ja töökorras, siis saab mind kätte selliselt numbrilt:
(+372) 5593 5882</text:p>
      <text:p text:style-name="Text_20_body">I have a phone and if it is turned on and working, you can reach me at this number: (+372) 5593 588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0:19</meta:creation-date>
    <dc:creator>Generated</dc:creator>
    <dc:date>2026-09-08T17::30:19</dc:date>
    <dc:language>en-US</dc:language>
    <meta:editing-cycles>1</meta:editing-cycles>
    <meta:editing-duration>PT0S</meta:editing-duration>
    <dc:title>882</dc:title>
  </office:meta>
</office:document-meta>
</file>