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141f519dc034a7b58d0291cd47b75e.jpg"/>
  <manifest:file-entry manifest:media-type="image/jpeg" manifest:full-path="Pictures/8f5a654c5372f1f920de026f43b929ba.jpg"/>
  <manifest:file-entry manifest:media-type="image/jpeg" manifest:full-path="Pictures/ab76a210a98c01a3de60341841848753.jpg"/>
  <manifest:file-entry manifest:media-type="image/jpeg" manifest:full-path="Pictures/e0bf09d2b8cd1c0ce48bb7eaa1547893.jpg"/>
  <manifest:file-entry manifest:media-type="image/jpeg" manifest:full-path="Pictures/280c46b526ef238fc635baadf4a05bee.jpg"/>
  <manifest:file-entry manifest:media-type="image/jpeg" manifest:full-path="Pictures/c17cffe3fc88f6d2146cd8741075226f.jpg"/>
  <manifest:file-entry manifest:media-type="image/jpeg" manifest:full-path="Pictures/034f26eb3af774d55d7c6a904177068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to"/><text:bookmark-start text:name="__RefHeading___auto_oli_mueuegis_1"/><text:bookmark-start text:name="auto_oli_mueuegis"/>Auto oli müügis<text:bookmark-end text:name="__RefHeading___auto_oli_mueuegis_1"/><text:bookmark-end text:name="auto_oli_mueuegis"/></text:h>
      <text:p text:style-name="Text_20_body">**Tervist ja jaksu ** <text:line-break/>
Oli mul auto kunagi, aga “rahapuudusel” pidin sellest loobuma.
Igaks juhuks veel jätan need pildid siia interneti avasusse alles, et siis kunagi hiljem tulevikus oleks mida meenutada.</text:p>
      <text:h text:style-name="Heading_20_3" text:outline-level="3"><text:bookmark-start text:name="__RefHeading___vaeljastpoolt_2"/><text:bookmark-start text:name="vaeljastpoolt"/>Väljastpoolt<text:bookmark-end text:name="__RefHeading___vaeljastpoolt_2"/><text:bookmark-end text:name="vaeljastpoolt"/></text:h>
      <text:p text:style-name="Text_20_body"><draw:frame draw:style-name="mediacenter" draw:name="0" text:anchor-type="paragraph" draw:z-index="0" svg:width="5.2916666666667cm" style:rel-width="100%" svg:height="9.4074074074074cm" style:rel-height="scale"><draw:image xlink:href="Pictures/1a141f519dc034a7b58d0291cd47b75e.jpg" xlink:type="simple" xlink:show="embed" xlink:actuate="onLoad"/></draw:frame> <text:line-break/>
<draw:frame draw:style-name="mediacenter" draw:name="1" text:anchor-type="paragraph" draw:z-index="1" svg:width="5.2916666666667cm" style:rel-width="100%" svg:height="9.4074074074074cm" style:rel-height="scale"><draw:image xlink:href="Pictures/8f5a654c5372f1f920de026f43b929ba.jpg" xlink:type="simple" xlink:show="embed" xlink:actuate="onLoad"/></draw:frame> <text:line-break/>
<draw:frame draw:style-name="mediacenter" draw:name="2" text:anchor-type="paragraph" draw:z-index="2" svg:width="5.2916666666667cm" style:rel-width="100%" svg:height="9.4074074074074cm" style:rel-height="scale"><draw:image xlink:href="Pictures/1a141f519dc034a7b58d0291cd47b75e.jpg" xlink:type="simple" xlink:show="embed" xlink:actuate="onLoad"/></draw:frame> <text:line-break/></text:p>
      <text:h text:style-name="Heading_20_3" text:outline-level="3"><text:bookmark-start text:name="__RefHeading___seestpoolt_3"/><text:bookmark-start text:name="seestpoolt"/>Seestpoolt<text:bookmark-end text:name="__RefHeading___seestpoolt_3"/><text:bookmark-end text:name="seestpoolt"/></text:h>
      <text:p text:style-name="Text_20_body"><draw:frame draw:style-name="mediacenter" draw:name="3" text:anchor-type="paragraph" draw:z-index="3" svg:width="5.2916666666667cm" style:rel-width="100%" svg:height="2.9765625cm" style:rel-height="scale"><draw:image xlink:href="Pictures/ab76a210a98c01a3de60341841848753.jpg" xlink:type="simple" xlink:show="embed" xlink:actuate="onLoad"/></draw:frame> <text:line-break/>
<draw:frame draw:style-name="mediacenter" draw:name="4" text:anchor-type="paragraph" draw:z-index="4" svg:width="5.2916666666667cm" style:rel-width="100%" svg:height="2.9765625cm" style:rel-height="scale"><draw:image xlink:href="Pictures/e0bf09d2b8cd1c0ce48bb7eaa1547893.jpg" xlink:type="simple" xlink:show="embed" xlink:actuate="onLoad"/></draw:frame> <text:line-break/>
<draw:frame draw:style-name="mediacenter" draw:name="5" text:anchor-type="paragraph" draw:z-index="5" svg:width="5.2916666666667cm" style:rel-width="100%" svg:height="2.9765625cm" style:rel-height="scale"><draw:image xlink:href="Pictures/280c46b526ef238fc635baadf4a05bee.jpg" xlink:type="simple" xlink:show="embed" xlink:actuate="onLoad"/></draw:frame> <text:line-break/>
<draw:frame draw:style-name="mediacenter" draw:name="6" text:anchor-type="paragraph" draw:z-index="6" svg:width="5.2916666666667cm" style:rel-width="100%" svg:height="9.4074074074074cm" style:rel-height="scale"><draw:image xlink:href="Pictures/c17cffe3fc88f6d2146cd8741075226f.jpg" xlink:type="simple" xlink:show="embed" xlink:actuate="onLoad"/></draw:frame> <text:line-break/>
<draw:frame draw:style-name="mediacenter" draw:name="7" text:anchor-type="paragraph" draw:z-index="7" svg:width="5.2916666666667cm" style:rel-width="100%" svg:height="9.4074074074074cm" style:rel-height="scale"><draw:image xlink:href="Pictures/034f26eb3af774d55d7c6a9041770681.jpg" xlink:type="simple" xlink:show="embed" xlink:actuate="onLoad"/></draw:frame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16</meta:creation-date>
    <dc:creator>Generated</dc:creator>
    <dc:date>2026-09-08T14::26:16</dc:date>
    <dc:language>en-US</dc:language>
    <meta:editing-cycles>1</meta:editing-cycles>
    <meta:editing-duration>PT0S</meta:editing-duration>
    <dc:title>auto</dc:title>
  </office:meta>
</office:document-meta>
</file>