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96392dbd3c2da4b3f68231509962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4.0274014778325cm"><draw:image xlink:href="Pictures/7e96392dbd3c2da4b3f68231509962e6.png" xlink:type="simple" xlink:show="embed" xlink:actuate="onLoad"/></draw:frame></text:p>
      <text:h text:style-name="Heading_20_1" text:outline-level="1"><text:bookmark text:name="belive"/><text:bookmark-start text:name="__RefHeading___belive_1"/><text:bookmark-start text:name="belive"/>Belive<text:bookmark-end text:name="__RefHeading___belive_1"/><text:bookmark-end text:name="belive"/></text:h>
      <text:p text:style-name="Text_20_body">To belive or not to belive in good ness in humans heart's or is some one so good liar that s\he's eye does not blink at all when s\he is talking lies all over the media channels?</text:p>
      <text:list text:style-name="List_20_1" text:continue-numbering="false">
        <text:list-item>
          <text:p text:style-name="LastListParagraph_List_20_1_Content_First"> <text:a xlink:type="simple" xlink:href="https://www.youtube.com/watch" text:style-name="Internet_20_link" text:visited-style-name="Visited_20_Internet_20_Link">When You Believe | BYU Noteworthy (ft. BYU Women’s Choru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39</meta:creation-date>
    <dc:creator>Generated</dc:creator>
    <dc:date>2026-09-08T14::26:39</dc:date>
    <dc:language>en-US</dc:language>
    <meta:editing-cycles>1</meta:editing-cycles>
    <meta:editing-duration>PT0S</meta:editing-duration>
    <dc:title>belive</dc:title>
  </office:meta>
</office:document-meta>
</file>