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f95f2151f54c9b01b157b453725c77.png"/>
  <manifest:file-entry manifest:media-type="image/png" manifest:full-path="Pictures/cec18514b5bd195745b595fb517d40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"/><text:bookmark-start text:name="__RefHeading___code_1"/><text:bookmark-start text:name="code"/>Code<text:bookmark-end text:name="__RefHeading___code_1"/><text:bookmark-end text:name="code"/></text:h>
      <text:p text:style-name="Text_20_body">One of <text:span text:style-name="Emphasis">my hobbies</text:span> is also <text:span text:style-name="Emphasis">programming</text:span> in a while, but not often. I can do a <text:span text:style-name="Emphasis">code monitoring</text:span> if needed or the <text:span text:style-name="Emphasis">customer error checking</text:span> or so.</text:p>
      <text:p text:style-name="Text_20_body"><draw:frame draw:style-name="mediaright" draw:name="0" text:anchor-type="paragraph" draw:z-index="0" svg:width="10.583333333333cm" svg:height="2.5738378684807cm"><draw:image xlink:href="Pictures/48f95f2151f54c9b01b157b453725c77.png" xlink:type="simple" xlink:show="embed" xlink:actuate="onLoad"/></draw:frame></text:p>
      <text:p text:style-name="Text_20_body">At the moment i have “stayed” using web platforms - “LAMP” mostly.</text:p>
      <text:p text:style-name="Preformatted_20_Text">LAMP ---- Linux + Apache + MySQL (or Maria SQL) + PHP</text:p>
      <text:h text:style-name="Heading_20_2" text:outline-level="2"><text:bookmark-start text:name="__RefHeading___assembler_2"/><text:bookmark-start text:name="assembler"/>Assembler<text:bookmark-end text:name="__RefHeading___assembler_2"/><text:bookmark-end text:name="assembler"/></text:h>
      <text:p text:style-name="Text_20_body"><draw:frame draw:style-name="mediaright" draw:name="1" text:anchor-type="paragraph" draw:z-index="1" svg:width="5.2916666666667cm" style:rel-width="100%" svg:height="5.0518177525968cm" style:rel-height="scale"><draw:image xlink:href="Pictures/cec18514b5bd195745b595fb517d40cf.png" xlink:type="simple" xlink:show="embed" xlink:actuate="onLoad"/></draw:frame>We are all “assembled” some how, by bits and bytes (or molecules, etc ) as described in the <text:span text:style-name="Emphasis">language of the DNA</text:span>, like something here below.</text:p>
      <text:p text:style-name="Text_20_body">I don't know the <text:span text:style-name="Emphasis">assembler language</text:span> by myself, but I can use some <text:span text:style-name="Emphasis">simpler languages</text:span> if I have the need to use it. </text:p>
      <text:p text:style-name="Text_20_body">Prefer <text:span text:style-name="Emphasis">PHP</text:span> or <text:span text:style-name="Emphasis">Python languages</text:span>, with some <text:span text:style-name="Emphasis">MySQL</text:span> (or <text:span text:style-name="Emphasis">MariaSQL</text:span>), <text:span text:style-name="Emphasis">CSS</text:span> and <text:span text:style-name="Emphasis">HTML</text:span>. A bit understand also the <text:span text:style-name="Emphasis">JavaScript language</text:span>, can read it, but not to create code <text:span text:style-name="Emphasis">“by my heart”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9:42</meta:creation-date>
    <dc:creator>Generated</dc:creator>
    <dc:date>2026-09-08T19::19:42</dc:date>
    <dc:language>en-US</dc:language>
    <meta:editing-cycles>1</meta:editing-cycles>
    <meta:editing-duration>PT0S</meta:editing-duration>
    <dc:title>code</dc:title>
  </office:meta>
</office:document-meta>
</file>