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58dac97e4f82e4adb63fce7e6173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1.355625cm" style:rel-width="100%" svg:height="5.8208333333333cm" style:rel-height="scale"><draw:image xlink:href="Pictures/d858dac97e4f82e4adb63fce7e6173bb.jpg" xlink:type="simple" xlink:show="embed" xlink:actuate="onLoad"/></draw:frame></text:p>
      <text:h text:style-name="Heading_20_1" text:outline-level="1"><text:bookmark text:name="disorder"/><text:bookmark-start text:name="__RefHeading___personality_disorder_1"/><text:bookmark-start text:name="personality_disorder"/>Personality disorder<text:bookmark-end text:name="__RefHeading___personality_disorder_1"/><text:bookmark-end text:name="personality_disorder"/></text:h>
      <text:p text:style-name="Text_20_body">At least it makes us un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6:44</meta:creation-date>
    <dc:creator>Generated</dc:creator>
    <dc:date>2026-09-08T19::16:44</dc:date>
    <dc:language>en-US</dc:language>
    <meta:editing-cycles>1</meta:editing-cycles>
    <meta:editing-duration>PT0S</meta:editing-duration>
    <dc:title>disorder</dc:title>
  </office:meta>
</office:document-meta>
</file>