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eab4285c34732f9f51aeabd45303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algus"/><text:bookmark-start text:name="__RefHeading___kuidas_see_koik_alguse_sai_1"/><text:bookmark-start text:name="kuidas_see_koik_alguse_sai"/>Kuidas see kõik alguse sai<text:bookmark-end text:name="__RefHeading___kuidas_see_koik_alguse_sai_1"/><text:bookmark-end text:name="kuidas_see_koik_alguse_sai"/></text:h>
      <text:p text:style-name="Text_20_body">No see “sündimise aeg” kujunes mul siis nii, et siia ilma saabusin siis Tallinnas. Reedesel hommikul kell 09:45 ja see kuupäev oli siis 22 mai 1970. Aga kuna neid “juhuseid ei ole”, siis ju see nii pidigi siis olema.  <text:line-break/>
Igastahes aastaid hiljem sain teada ka oma <text:span text:style-name="Emphasis">“eostamise päeva”</text:span>, aga see juhtus alles paar aastat tagasi, kui keegi <text:span text:style-name="Emphasis">sosistas</text:span> mulle kõrva mulle tuttava <text:span text:style-name="Emphasis">hinge nime</text:span>.  <text:line-break/>
No see toimus siis 11. august 1969</text:p>
      <text:p text:style-name="Text_20_body"><draw:frame draw:style-name="mediacenter" draw:name="0" text:anchor-type="paragraph" draw:z-index="0" svg:width="10.583333333333cm" svg:height="7.9808743169399cm"><draw:image xlink:href="Pictures/a3eab4285c34732f9f51aeabd453031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06:08</meta:creation-date>
    <dc:creator>Generated</dc:creator>
    <dc:date>2026-09-08T20::06:08</dc:date>
    <dc:language>en-US</dc:language>
    <meta:editing-cycles>1</meta:editing-cycles>
    <meta:editing-duration>PT0S</meta:editing-duration>
    <dc:title>ee:algus</dc:title>
  </office:meta>
</office:document-meta>
</file>