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ehitus"/><text:bookmark-start text:name="__RefHeading___tehtud_ehitus-_ja_remondi_toeid_1"/><text:bookmark-start text:name="tehtud_ehitus-_ja_remondi_toeid"/>Tehtud ehitus- ja remondi töid<text:bookmark-end text:name="__RefHeading___tehtud_ehitus-_ja_remondi_toeid_1"/><text:bookmark-end text:name="tehtud_ehitus-_ja_remondi_toeid"/></text:h>
      <text:p text:style-name="Text_20_body">Isa õpetas mind ka ehitama ja remonti tegem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20::13:54</meta:creation-date>
    <dc:creator>Generated</dc:creator>
    <dc:date>2026-09-08T20::13:54</dc:date>
    <dc:language>en-US</dc:language>
    <meta:editing-cycles>1</meta:editing-cycles>
    <meta:editing-duration>PT0S</meta:editing-duration>
    <dc:title>ee:ehitus</dc:title>
  </office:meta>
</office:document-meta>
</file>