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energia"/><text:bookmark-start text:name="__RefHeading___koik_on_energia_1"/><text:bookmark-start text:name="koik_on_energia"/>Kõik on energia<text:bookmark-end text:name="__RefHeading___koik_on_energia_1"/><text:bookmark-end text:name="koik_on_energia"/></text:h>
      <text:p text:style-name="Text_20_body">Kõik on energia ja see kõiksus koosneb ka energiast, hoolimata sellest et kas me tahame seda või mitte?</text:p>
      <text:p text:style-name="Text_20_body">Armastuse, hoolimise ja see <text:span text:style-name="Emphasis">loomise energia</text:span> on alati positiivsem kui see hävitamise või kaose energia, aga siiski püsib kõik “tasakaalus”, sest peale hävingut saab jälle alata uus algus või siis et “kõik saab alguse jälle puhtalt lehelt”.</text:p>
      <text:p text:style-name="Text_20_body">Looja “katseklaasis” kõik aga vist on suhteline, ja seda siis ka see// <text:a xlink:type="simple" xlink:href="https://sannebild.eu/ee/aeg" text:style-name="Internet_20_link" text:visited-style-name="Visited_20_Internet_20_Link">aeg</text:a>// ise vist, aga kas aeg on suhteline või jooksev või kontstant …, eks see Looja teab ise seda kõige paremini.
Mina siin ei ole Looja, ega ka mitte hävitaja, mulle ei meeldi lõhkuda või laamendada või … jälle see <text:span text:style-name="Emphasis">“misigan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1::53:43</meta:creation-date>
    <dc:creator>Generated</dc:creator>
    <dc:date>2026-09-08T21::53:43</dc:date>
    <dc:language>en-US</dc:language>
    <meta:editing-cycles>1</meta:editing-cycles>
    <meta:editing-duration>PT0S</meta:editing-duration>
    <dc:title>ee:energia</dc:title>
  </office:meta>
</office:document-meta>
</file>