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cb7d5def4d78b7d9919d160e0c7e44af.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e:hing"/><text:bookmark-start text:name="__RefHeading___hing_voi_hind_inimelu_eest_1"/><text:bookmark-start text:name="hing_voi_hind_inimelu_eest"/>Hing või hind inimelu eest<text:bookmark-end text:name="__RefHeading___hing_voi_hind_inimelu_eest_1"/><text:bookmark-end text:name="hing_voi_hind_inimelu_eest"/></text:h>
      <text:p text:style-name="Text_20_body">Mis on ühe inimhinge maksumus siin meie ilma peal?<text:line-break/>
Või siis, kes on see isik, kes määrab teise inimese hinge ja keha hinna, kui mitte see inimene ise seda ei tee.</text:p>
      <text:p text:style-name="Text_20_body">Aga kui see inimene, <text:span text:style-name="del">või siis mõne riigiasutuse juht</text:span> ikka ise oma elu ja hinge eest hoolt ei kanna siis kes selles süüdi siin ilmas siis on kui mitte see inimene ikka ise? <text:line-break/></text:p>
      <text:p text:style-name="Text_20_body"><draw:frame draw:style-name="mediacenter" draw:name="0" text:anchor-type="paragraph" draw:z-index="0" svg:width="10.583333333333cm" svg:height="10.550260416667cm"><draw:image xlink:href="Pictures/cb7d5def4d78b7d9919d160e0c7e44af.jpg" xlink:type="simple" xlink:show="embed" xlink:actuate="onLoad"/></draw:frame></text:p>
      <text:p text:style-name="Text_20_body">Aga neil juhtidel kes juhivad inimesi siin meie maamuna peal või kes julgevad seda siin meie ilmas ikka ausalt veel teha mitte rahvale (oma alluvatele) valetades ning seda va “verist raha” enda istumise alla kühvelda üritades või siis nad lihtsalt üritavad enda nahka selle “poliitilise valega” päästa.  <text:line-break/></text:p>
      <text:p text:style-name="Text_20_body">No kuidas see oligi kusagil  kirjas, et seda ei saa või ei oska millegi muuga muuta paremaks, kui ühe pisikese või siis suure valega või siis ongi see süsteemi poliitika selline natuke vildakas, et see hoolib rohkem nendest juhtidest, kui sellest rahvast kelle <text:a xlink:type="simple" xlink:href="https://sannebild.eu/ee/teener" text:style-name="Internet_20_link" text:visited-style-name="Visited_20_Internet_20_Link">teenriks</text:a> need juhid on mõeldud.</text:p>
      <text:p text:style-name="Text_20_body">Aga igal inimesel on ju ainult 1 hing: <text:line-break/></text:p>
      <text:p text:style-name="Text_20_body">Ja kui inimene ei suuda arvestada teiste elusolendite arvamustega siis on see inimene ju vägivaldne <text:span text:style-name="Source_20_Text">(deemon võimalik et veel ka)</text:span>.
No mina ei tungi siin kellegi elu kallale ju, aga ma siin müksan sõnadega neid inimesi, kes ikka ei oska rahulikult omavahel suhtlema õppida vaid võtavad ette valed ja politsei ja meedia ja ma ei tea mida kõiki veel, … <text:line-break/></text:p>
      <text:p text:style-name="Text_20_body"><text:span text:style-name="Source_20_Text">— 02. 03. 2022</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19::18:45</meta:creation-date>
    <dc:creator>Generated</dc:creator>
    <dc:date>2026-09-08T19::18:45</dc:date>
    <dc:language>en-US</dc:language>
    <meta:editing-cycles>1</meta:editing-cycles>
    <meta:editing-duration>PT0S</meta:editing-duration>
    <dc:title>ee:hing</dc:title>
  </office:meta>
</office:document-meta>
</file>