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juhtimine"/><text:bookmark-start text:name="__RefHeading___juhtimine_1"/><text:bookmark-start text:name="juhtimine"/>Juhtimine<text:bookmark-end text:name="__RefHeading___juhtimine_1"/><text:bookmark-end text:name="juhtimine"/></text:h>
      <text:p text:style-name="Text_20_body">Hästi on öeldud 29. 06. 2026 selle kohta Motivaatori Facebooki postituses:</text:p>
      <text:p text:style-name="Text_20_body">Üks vaiksemaid eksitusi juhtimises on uskuda, et konflikti vältimine tähendab rahu hoidmist.  </text:p>
      <text:p text:style-name="Text_20_body">Tundub mõistlik. Milleks teha keeruliseks midagi, mis praegu kuidagi toimib? Räägime ümber nurga, ootame, et asi laheneb iseenesest, ja loodame, et inimene saab vihjest aru. Pinnal püsib rahu.</text:p>
      <text:p text:style-name="Text_20_body">Aga see rahu on laenatud. Rääkimata jäänud mure ei kao kuhugi. Vastupidi, see koguneb. Väike pettumus muutub harjumuseks, harjumus muutub hoiakuks, ja hetkel, mil teema lõpuks lauale jõuab, ei ole see enam väike märkus, vaid tõeline pomm, mis on ajas päris plahvatusohtlikuks muutunud.</text:p>
      <text:p text:style-name="Text_20_body">Meeskond näeb seda selgemalt, kui juht arvata oskab. Inimesed tajuvad, kui midagi olulist jäetakse ütlemata. Nad lihtsalt ei tea, mis tegelikult toimub, ja hakkavad ise tühja kohta täitma oletustega, mis on tihti hullem kui tõde.</text:p>
      <text:p text:style-name="Text_20_body">Aus vestlus täna on peaaegu alati parem kui see, mis koguneb vaikuses. <text:line-break/>
Vali pigem ebamugav selgus praegu kui mugav vaikus, mille eest maksad hiljem kahekords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6:50</meta:creation-date>
    <dc:creator>Generated</dc:creator>
    <dc:date>2026-09-08T16::46:50</dc:date>
    <dc:language>en-US</dc:language>
    <meta:editing-cycles>1</meta:editing-cycles>
    <meta:editing-duration>PT0S</meta:editing-duration>
    <dc:title>ee:juhtimine</dc:title>
  </office:meta>
</office:document-meta>
</file>