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41ffd77fb41c101b97b84cdb1b527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juured"/><text:bookmark-start text:name="__RefHeading___juured_1"/><text:bookmark-start text:name="juured"/>Juured<text:bookmark-end text:name="__RefHeading___juured_1"/><text:bookmark-end text:name="juured"/></text:h>
      <text:p text:style-name="Text_20_body">Minu isa koos minu emaga käisid kunagi koos jalutamas Tapa lähistel asuvas turbarabas ja isa leidis sealt järgmise puujuure.</text:p>
      <text:p text:style-name="Text_20_body"><draw:frame draw:style-name="mediaright" draw:name="0" text:anchor-type="paragraph" draw:z-index="0" svg:width="7.9375cm" style:rel-width="100%" svg:height="15.875cm" style:rel-height="scale"><draw:image xlink:href="Pictures/f41ffd77fb41c101b97b84cdb1b5277d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49:56</meta:creation-date>
    <dc:creator>Generated</dc:creator>
    <dc:date>2026-09-08T20::49:56</dc:date>
    <dc:language>en-US</dc:language>
    <meta:editing-cycles>1</meta:editing-cycles>
    <meta:editing-duration>PT0S</meta:editing-duration>
    <dc:title>ee:juured</dc:title>
  </office:meta>
</office:document-meta>
</file>