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3f778bba5cd0c6147b5ee1e8f0246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irik"/><text:bookmark-start text:name="__RefHeading___kirik_1"/><text:bookmark-start text:name="kirik"/>Kirik<text:bookmark-end text:name="__RefHeading___kirik_1"/><text:bookmark-end text:name="kirik"/></text:h>
      <text:p text:style-name="Text_20_body">Minu kirik on igal pool, kus ma siis ka ei viibiks.
No ma ju ei pea selleks kirikusse minema, et selle kõige loojaga 'ühenduses olla'.</text:p>
      <text:p text:style-name="Text_20_body">No ja mina siin ju ise tean, kes mina olen. <text:line-break/>
Ja mina siin 'ei kakle inimestega' enam. <text:line-break/></text:p>
      <text:p text:style-name="Text_20_body">Meil kõigil on oma teed ja tegevused 'antud siia ellu kaasa ju', no ja siis ka see, et miks mu enda isa minu nimeks 'juhuslikult' Anti pani.
Mina ju 'tean' mis toimub, kusagil minu reaalsuses või siis 'silma ringi ja kuulmiskauguse' kaugusel. Aga seda kõike siis 'reaalajas' ja see hõlmab siis ka seda 'meedia kanaleid' ja neid “muid 'taeva kanaleid'”.</text:p>
      <text:p text:style-name="Text_20_body">No tulnukatega mina kohtunud ei ole 'veel', aga ega need 'tulnukad', kui nad peaksidki 'juhuslikult“ eksisteerima, siis nemadki on ju selle jumala poolt loodud elusolendid ju.</text:p>
      <text:p text:style-name="Text_20_body"><draw:frame draw:style-name="mediacenter" draw:name="0" text:anchor-type="paragraph" draw:z-index="0" svg:width="15.875cm" svg:height="19.755555555556cm"><draw:image xlink:href="Pictures/c03f778bba5cd0c6147b5ee1e8f0246f.jpg" xlink:type="simple" xlink:show="embed" xlink:actuate="onLoad"/></draw:frame></text:p>
      <text:p text:style-name="Text_20_body"><text:span text:style-name="Source_20_Text">— 27. 03. 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30</meta:creation-date>
    <dc:creator>Generated</dc:creator>
    <dc:date>2026-09-08T14::27:30</dc:date>
    <dc:language>en-US</dc:language>
    <meta:editing-cycles>1</meta:editing-cycles>
    <meta:editing-duration>PT0S</meta:editing-duration>
    <dc:title>ee:kirik</dc:title>
  </office:meta>
</office:document-meta>
</file>