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ohv"/><text:bookmark-start text:name="__RefHeading___kohv_1"/><text:bookmark-start text:name="kohv"/>Kohv<text:bookmark-end text:name="__RefHeading___kohv_1"/><text:bookmark-end text:name="kohv"/></text:h>
      <text:p text:style-name="Text_20_body">Enamasti joon lahustuvat kohvi, aga naudin aeg ajalt ka seda oa kohvi, no vähese suhkruga, aga kui seda pole käepärast võtta siis sobib ka see mesi või ingver, või kui neid ka pole siis sorts piima, ka aitab.</text:p>
      <text:p text:style-name="Text_20_body">Ja kui kohvi isu ei ole siis joon ka teed või erinevaid mulliga rikastatud vett või kui midagi üle ei jää siis ka tavalist vett. Kraanivett otse tavaliselt ei joo, vaid lasen enne paar tundi seista klaasnõus, ja siis lasen veel “igaks juhuks” filtrikannust ka veel läb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08:14</meta:creation-date>
    <dc:creator>Generated</dc:creator>
    <dc:date>2026-09-08T15::08:14</dc:date>
    <dc:language>en-US</dc:language>
    <meta:editing-cycles>1</meta:editing-cycles>
    <meta:editing-duration>PT0S</meta:editing-duration>
    <dc:title>ee:kohv</dc:title>
  </office:meta>
</office:document-meta>
</file>