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19418af28991af8cdac7977a910940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kollane"/><text:bookmark-start text:name="__RefHeading___kollane_1"/><text:bookmark-start text:name="kollane"/>Kollane<text:bookmark-end text:name="__RefHeading___kollane_1"/><text:bookmark-end text:name="kollane"/></text:h>
      <text:p text:style-name="Text_20_body">No näib et see “<text:span text:style-name="Emphasis">minu auraruum on kollane</text:span>”. <text:line-break/>
Ju ma olen siis see <text:span text:style-name="Emphasis">kollase või siis selle orantsi värvilise tooniline</text:span> inimene siis, aga mulle meeldib see mida ma teen ja ma loodan et ma teen seda mida ma siis ka ei teeks hästi. <text:line-break/></text:p>
      <text:p text:style-name="Text_20_body"><draw:frame draw:style-name="mediacenter" draw:name="0" text:anchor-type="paragraph" draw:z-index="0" svg:width="10.583333333333cm" svg:height="13.000514403292cm"><draw:image xlink:href="Pictures/219418af28991af8cdac7977a9109409.png" xlink:type="simple" xlink:show="embed" xlink:actuate="onLoad"/></draw:frame></text:p>
      <text:p text:style-name="Text_20_body">No mulle meeldib enda <text:span text:style-name="Emphasis">“kätega”</text:span> ja ka <text:span text:style-name="Emphasis">“peaga”</text:span> tööd teha. <text:line-break/></text:p>
      <text:p text:style-name="Text_20_body">Pisitööd ja parandused, näiteks ehitusel, no see “värvimine” ja muu loominguline tegevus tuleb mul ka hästi välja. Eks see võiks tulla ka “väga hästi välja”, aga ma lihtsalt ei tegutse võibolla “piisavalt kiiresti” kõigi jaoks vaid ikka ja alati “omas tempos”.
Oluline on ju siin ikka see et see töö, mis siis tehtud sai, oleks pigem kvaliteetesem ja peaks kauem vastu, kui see mingi “liigselt kiirustades tehtud töö”. Mulle kiirustada ei meeldi.</text:p>
      <text:p text:style-name="Text_20_body">15. oktoobril aastal 2023 sain lõpuks kätte ka selle kauaoodatud Reiki tervendaja diplomi. Suvi läbi osalesin <text:a xlink:type="simple" xlink:href="https://sannebild.eu/saarm.allan" text:style-name="Internet_20_link" text:visited-style-name="Visited_20_Internet_20_Link">Reiki meistri/õpetaja</text:a> juures kursustel, mis toimus kord nädalas laupäeviti.
Ja nüüd siis saan hakata pakkuma ka seda “universiumi energiatega” ravimist, aga sellest lähemalt ma räägin “järgmine ko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7:15</meta:creation-date>
    <dc:creator>Generated</dc:creator>
    <dc:date>2026-09-08T14::27:15</dc:date>
    <dc:language>en-US</dc:language>
    <meta:editing-cycles>1</meta:editing-cycles>
    <meta:editing-duration>PT0S</meta:editing-duration>
    <dc:title>ee:kollane</dc:title>
  </office:meta>
</office:document-meta>
</file>