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6d800e895076c197637f38e9807148.png"/>
  <manifest:file-entry manifest:media-type="image/png" manifest:full-path="Pictures/72978441ed0079a19da7c1665e850b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uldsarvedega_poder"/><text:bookmark-start text:name="__RefHeading___kuldsarvedega_poder_1"/><text:bookmark-start text:name="kuldsarvedega_poder"/>Kuldsarvedega Põder<text:bookmark-end text:name="__RefHeading___kuldsarvedega_poder_1"/><text:bookmark-end text:name="kuldsarvedega_poder"/></text:h>
      <text:p text:style-name="Text_20_body"><draw:frame draw:style-name="mediacenter" draw:name="0" text:anchor-type="paragraph" draw:z-index="0" svg:width="5.87375cm" style:rel-width="100%" svg:height="5.9002083333333cm" style:rel-height="scale"><draw:image xlink:href="Pictures/696d800e895076c197637f38e9807148.png" xlink:type="simple" xlink:show="embed" xlink:actuate="onLoad"/></draw:frame></text:p>
      <text:p text:style-name="Text_20_body">Tere, mina olen Kuldsarvedega Põder. <text:line-break/>
Ja mina olen sündinud 1970 aasta maikuu 22. kuupäeval  ja kell oli siis 09:45</text:p>
      <text:p text:style-name="Text_20_body"><draw:frame draw:style-name="mediacenter" draw:name="1" text:anchor-type="paragraph" draw:z-index="1" svg:width="15.875cm" svg:height="4.6945525291829cm"><draw:image xlink:href="Pictures/72978441ed0079a19da7c1665e850b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2:17</meta:creation-date>
    <dc:creator>Generated</dc:creator>
    <dc:date>2026-09-08T22::42:17</dc:date>
    <dc:language>en-US</dc:language>
    <meta:editing-cycles>1</meta:editing-cycles>
    <meta:editing-duration>PT0S</meta:editing-duration>
    <dc:title>ee:kuldsarvedega_poder</dc:title>
  </office:meta>
</office:document-meta>
</file>