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kysimused"/><text:bookmark-start text:name="__RefHeading___minult_on_tihti_kuesitud_1"/><text:bookmark-start text:name="minult_on_tihti_kuesitud"/>Minult on tihti küsitud<text:bookmark-end text:name="__RefHeading___minult_on_tihti_kuesitud_1"/><text:bookmark-end text:name="minult_on_tihti_kuesitud"/></text:h>
      <text:p text:style-name="Text_20_body"><text:span text:style-name="Strong_20_Emphasis">Millega Sa tegeled?</text:span> <text:line-break/>
Sellele on olnud alati vastuseks “klienditeenindajana”, … <text:line-break/>
No me kõik ju tegelikult oleme seda, aga paljud ei julge seda lihtsalt tunnistada ju.</text:p>
      <text:p text:style-name="Text_20_body">Iga üks käitub täiesti enda moodi, aga kas see alati ka hea on, kes seda teab.
Vähemalt me siin üritame endast paremat anda. Jä välja kukub “nagu alati”, kord õnnestub see mida me teeme ja teinekord mitte. Lootus aga jääb, et me ise selle halli rahvamassi hulka ära ei sulanud vaid jääme ikka iseendaks. Või vähemalt proovime seda teh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2::50:06</meta:creation-date>
    <dc:creator>Generated</dc:creator>
    <dc:date>2026-09-08T22::50:06</dc:date>
    <dc:language>en-US</dc:language>
    <meta:editing-cycles>1</meta:editing-cycles>
    <meta:editing-duration>PT0S</meta:editing-duration>
    <dc:title>ee:kysimused</dc:title>
  </office:meta>
</office:document-meta>
</file>