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ladu"/><text:bookmark-start text:name="__RefHeading___laomajandus_1"/><text:bookmark-start text:name="laomajandus"/>Laomajandus<text:bookmark-end text:name="__RefHeading___laomajandus_1"/><text:bookmark-end text:name="laomajandus"/></text:h>
      <text:p text:style-name="Text_20_body">Need kes laoga töödanud, need ju tavaliselt teavad seda, et “millist” peavalu võib teha selles see <text:span text:style-name="Emphasis">inventuuri korraldamine</text:span>?</text:p>
      <text:p text:style-name="Text_20_body"><text:span text:style-name="Strong_20_Emphasis">Milleks üldse on inventuuri vaja?</text:span> <text:line-break/>
Ikka selleks, et teada saada millist kaupa ja kui palju seda on hetel laos. Põhjuseid, selleks tegevuseks võib olla muidugi erinevaid, aga enamasti ikka selleks, et mõista seda, et “laos olev kaup” sinule väärtust ei lo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20::16:16</meta:creation-date>
    <dc:creator>Generated</dc:creator>
    <dc:date>2026-09-08T20::16:16</dc:date>
    <dc:language>en-US</dc:language>
    <meta:editing-cycles>1</meta:editing-cycles>
    <meta:editing-duration>PT0S</meta:editing-duration>
    <dc:title>ee:ladu</dc:title>
  </office:meta>
</office:document-meta>
</file>