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2f2dcb484f3486d08738d712f5bcb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naer"/><text:bookmark-start text:name="__RefHeading___naer_1"/><text:bookmark-start text:name="naer"/>Naer<text:bookmark-end text:name="__RefHeading___naer_1"/><text:bookmark-end text:name="naer"/></text:h>
      <text:p text:style-name="Text_20_body"><draw:frame draw:style-name="mediaright" draw:name="0" text:anchor-type="paragraph" draw:z-index="0" svg:width="5.2916666666667cm" style:rel-width="100%" svg:height="3.6319188191882cm" style:rel-height="scale"><draw:image xlink:href="Pictures/182f2dcb484f3486d08738d712f5bcba.jpg" xlink:type="simple" xlink:show="embed" xlink:actuate="onLoad"/></draw:frame> <text:line-break/>
<text:line-break/>
Naer on nakkav ja ta ei taha kuidagi lõppeda, <text:line-break/>
ega otsa saada, sest naer on hea sinu tervisele. </text:p>
      <text:p text:style-name="Text_20_body">Viha ja kurbus ainult madaldab sinu keha energia taset.</text:p>
      <text:p text:style-name="Text_20_body">Nii et naera terviseks ja elu naeratab sulle vastu!</text:p>
      <text:p text:style-name="Text_20_body"><text:span text:style-name="Emphasis">Naeratus</text:span> aga ehk see <text:span text:style-name="Emphasis">naeratamine</text:span> on moodus tunnete, tavaliselt positiivsete, väljendamiseks näoilme kaudu. Erinevatel andmetel võib inimene näoilme edastamiseks kasutada kuni mitukümmet lihast.</text:p>
      <text:p text:style-name="Text_20_body"><text:a xlink:type="simple" xlink:href="https://www.youtube.com/watch?v=TedaschhEXI" text:style-name="Internet_20_link" text:visited-style-name="Visited_20_Internet_20_Link">JAAK JOALA "Naerata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15</meta:creation-date>
    <dc:creator>Generated</dc:creator>
    <dc:date>2026-09-08T14::27:15</dc:date>
    <dc:language>en-US</dc:language>
    <meta:editing-cycles>1</meta:editing-cycles>
    <meta:editing-duration>PT0S</meta:editing-duration>
    <dc:title>ee:naer</dc:title>
  </office:meta>
</office:document-meta>
</file>