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pall"/><text:bookmark-start text:name="__RefHeading___pall_1"/><text:bookmark-start text:name="pall"/>Pall<text:bookmark-end text:name="__RefHeading___pall_1"/><text:bookmark-end text:name="pall"/></text:h>
      <text:p text:style-name="Preformatted_20_Text">No kui neid väravaid sel elu piljardilaual on palju, siis millisesse auku see pall ⚽ siis lõpuks läheb, ...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8:11</meta:creation-date>
    <dc:creator>Generated</dc:creator>
    <dc:date>2026-09-08T15::08:11</dc:date>
    <dc:language>en-US</dc:language>
    <meta:editing-cycles>1</meta:editing-cycles>
    <meta:editing-duration>PT0S</meta:editing-duration>
    <dc:title>ee:pall</dc:title>
  </office:meta>
</office:document-meta>
</file>