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pisarad"/><text:bookmark-start text:name="__RefHeading___pisarad_1"/><text:bookmark-start text:name="pisarad"/>Pisarad<text:bookmark-end text:name="__RefHeading___pisarad_1"/><text:bookmark-end text:name="pisarad"/></text:h>
      <text:p text:style-name="Text_20_body">''
Minu silmad jooksevad pisaraid  <text:line-break/>
meie rahvaste pärast, <text:line-break/></text:p>
      <text:p text:style-name="Preformatted_20_Text">kes elavad meie maal. \\ </text:p>
      <text:p text:style-name="Text_20_body">Ja meid valitsevad juhid ju lõhuvad ise </text:p>
      <text:p text:style-name="Preformatted_20_Text"> meie rahva ühte kuuluvus tunnet.\\ </text:p>
      <text:p text:style-name="Text_20_body">Nendel on ju lihtne igasugu asju öelda, nende käes on ju rahakott ja maksud ja taksod, ja kõik see mis kuulus enne meie rahvale on nüüd valismaalastele maha müüdud? <text:line-break/></text:p>
      <text:p text:style-name="Text_20_body">Kas sellist Eestit, või siis meie maad, meie emakset maaema,
me siin tahtsimegi või, siis oli see hoopis mingi tuul või kuul kusagilt maailmaruumist, mis meid siia maa peale tõi?<text:line-break/>
Või siis oli see hoopis võibolla komeet, <text:line-break/></text:p>
      <text:p text:style-name="Preformatted_20_Text"><text:s text:c="2"/>mis kõik selle elu siia maapeale tõi?\\ </text:p>
      <text:p text:style-name="Text_20_body">''</text:p>
      <text:p text:style-name="Text_20_body"><text:span text:style-name="Source_20_Text">— 24. 10. 202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19</meta:creation-date>
    <dc:creator>Generated</dc:creator>
    <dc:date>2026-09-08T15::09:19</dc:date>
    <dc:language>en-US</dc:language>
    <meta:editing-cycles>1</meta:editing-cycles>
    <meta:editing-duration>PT0S</meta:editing-duration>
    <dc:title>ee:pisarad</dc:title>
  </office:meta>
</office:document-meta>
</file>