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71d273c4887c9d659b853a4769d58b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raha"/><text:bookmark-start text:name="__RefHeading___raha_1"/><text:bookmark-start text:name="raha"/>Raha<text:bookmark-end text:name="__RefHeading___raha_1"/><text:bookmark-end text:name="raha"/></text:h>
      <text:p text:style-name="Text_20_body">Jah, on seda palju või on seda vähe, ikka on inimestel probleem sellega. Need kellel seda pole on mures sellega, et kuidas seda rohkem endale “hankida”, kas siis palgatöö või siis erinevate teenuste pakkumisega siin sellel ühtsel turul, milles me kõik siin elame.</text:p>
      <text:p text:style-name="Text_20_body"><draw:frame draw:style-name="mediacenter" draw:name="0" text:anchor-type="paragraph" draw:z-index="0" svg:width="15.875cm" svg:height="12.087563451777cm"><draw:image xlink:href="Pictures/271d273c4887c9d659b853a4769d58b1.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20</meta:creation-date>
    <dc:creator>Generated</dc:creator>
    <dc:date>2026-09-08T15::50:20</dc:date>
    <dc:language>en-US</dc:language>
    <meta:editing-cycles>1</meta:editing-cycles>
    <meta:editing-duration>PT0S</meta:editing-duration>
    <dc:title>ee:raha</dc:title>
  </office:meta>
</office:document-meta>
</file>