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seiklus"/><text:bookmark-start text:name="__RefHeading___seiklus_1"/><text:bookmark-start text:name="seiklus"/>Seiklus<text:bookmark-end text:name="__RefHeading___seiklus_1"/><text:bookmark-end text:name="seiklus"/></text:h>
      <text:p text:style-name="Preformatted_20_Text">Elu on seiklus?</text:p>
      <text:p text:style-name="Text_20_body">Elu on seiklus ja seiklus on elu. Ja “tugevam jääb ellu”? <text:line-break/>
Aga kas tugevus on alati ka tarkus, seda on siin veel vara öelda.</text:p>
      <text:p text:style-name="Text_20_body">Tark ei torma … sõtta vaid üritab asju rahuga lahendada või siis leida mõni viis või moodus kuidas …</text:p>
      <text:p text:style-name="Text_20_body">Lõvi (või mõni muu kiskjaline) saab ka söönuks alles siis, kui ta saagi kätte saab ning maha murrab, aga see saak mida siis “kätte saadi ja ära söödi” moondub ju “energeetiliselt” selleks “sööjaks” endaks? // '' Vabandust, aga mul siin momendil selline <text:span text:style-name="Emphasis">filosoofiline</text:span> mõttekäik.''  <text:line-break/></text:p>
      <text:p text:style-name="Text_20_body">Loom sööb ju seda mida kätte saab, aga kas ta siis sellepärast on taimetoiduline või lihatoiduline või siis vastavalt jooksvale olukorrale või siis sellele “juhusele”. Öeldakse ju, et magavale kassile see hiir ise suhu ei jookse … vaid selleks et “söönuks saada”, peab ka ise midagi tegema (või siis mitte)?</text:p>
      <text:p text:style-name="Text_20_body"><text:span text:style-name="Source_20_Text">— 29. 12. 202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1::01:44</meta:creation-date>
    <dc:creator>Generated</dc:creator>
    <dc:date>2026-09-08T21::01:44</dc:date>
    <dc:language>en-US</dc:language>
    <meta:editing-cycles>1</meta:editing-cycles>
    <meta:editing-duration>PT0S</meta:editing-duration>
    <dc:title>ee:seiklus</dc:title>
  </office:meta>
</office:document-meta>
</file>