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sipelgas"/><text:bookmark-start text:name="__RefHeading___sipelgas_1"/><text:bookmark-start text:name="sipelgas"/>Sipelgas<text:bookmark-end text:name="__RefHeading___sipelgas_1"/><text:bookmark-end text:name="sipelgas"/></text:h>
      <text:p text:style-name="Text_20_body">Elas kord üks sipelgas <text:note text:id="ftn0" text:note-class="footnote"><text:note-citation text:label="1)">1)</text:note-citation><text:note-body><text:p text:style-name="Text_20_body">Ant ingl.keeles</text:p></text:note-body></text:note>… <text:line-break/>
No ja mulle lapsepõlves antud nimi Anti sisaldab ka sarnast nime osa, …
või siis n-ö … sipelgas nimega mina?  Ant' I?</text:p>
      <text:p text:style-name="Text_20_body">Jah, eks ta ole … <text:line-break/>
Lapsepõlves, <text:span text:style-name="Emphasis">“kooli ja lasteaia aegu”</text:span>, leiutati mulle mind mitmeid “erinevaid” nimesid, mis kõik algasid Anti… ja nii edasi? <text:line-break/>
No küll neid erinevaid nimesid jätkus: Antiloop, …, anti aine, …
isegi “lasteaias”, olin ca 3 aastane siis, pakuti välja see “antikristus”, aga see ma kindlasti ei ole … või tähendab enda teada ma seda ei ole.
Aga öeldakse ka ju et <text:span text:style-name="Emphasis">… iga inimene on ekslik …</text:span>, nii et, kes tont või pigem see looja “Jumal” ise teab kes …
Igastahes mina annan endast parima, mida mina oskan ja tean. Õnneks ma ju ise ei peagi kõiki asju teadma, selleks on ju olemas ka teised “sipelgad” või inimesed või loomad või need “olendid” kellele on antud au olla meiega samas hetkes ja kohas kus iganes me ise siis ka ei viibiks või olek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9::17:09</meta:creation-date>
    <dc:creator>Generated</dc:creator>
    <dc:date>2026-09-08T19::17:09</dc:date>
    <dc:language>en-US</dc:language>
    <meta:editing-cycles>1</meta:editing-cycles>
    <meta:editing-duration>PT0S</meta:editing-duration>
    <dc:title>ee:sipelgas</dc:title>
  </office:meta>
</office:document-meta>
</file>