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vale"/><text:bookmark-start text:name="__RefHeading___vale_1"/><text:bookmark-start text:name="vale"/>Vale<text:bookmark-end text:name="__RefHeading___vale_1"/><text:bookmark-end text:name="vale"/></text:h>
      <text:p text:style-name="Text_20_body">Vale oli ühe naise nimi ühes filmis …
Vale on aga alati ka see vale või hädavale või misiganes. <text:line-break/>
Kas teadmine ja mitte rääkimine on ka vale, seda mina siin ja praegu ei oska nüüd ütelda, aga …, muidu lõpuks keegi võib öelda, et “sõnusid ära” … </text:p>
      <text:p text:style-name="Text_20_body">Ma võin ju teada paljusid asju aga rääkida saan ma ainult ühest asjast korraga, sest kahest asjast samal ajal ju on võimatu rääkida. Või et siis suhelda erinevates keeltes läbisegi. No mina seda viimast ei oska, aga kõige paremini oskan ikkagi seda emakeelt - eesti keelt, no ja need mõned teised keeled veel lisa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08:06</meta:creation-date>
    <dc:creator>Generated</dc:creator>
    <dc:date>2026-09-08T15::08:06</dc:date>
    <dc:language>en-US</dc:language>
    <meta:editing-cycles>1</meta:editing-cycles>
    <meta:editing-duration>PT0S</meta:editing-duration>
    <dc:title>ee:vale</dc:title>
  </office:meta>
</office:document-meta>
</file>