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u:ema"/><text:bookmark-start text:name="__RefHeading___enne_minu_aega_1"/><text:bookmark-start text:name="enne_minu_aega"/>Enne minu aega<text:bookmark-end text:name="__RefHeading___enne_minu_aega_1"/><text:bookmark-end text:name="enne_minu_aega"/></text:h>
      <text:p text:style-name="Text_20_body"><text:span text:style-name="Emphasis">E.m.a.</text:span> või see tähendab, <text:span text:style-name="Emphasis">enne minu aega</text:span> … <text:line-break/>
Aga see ema oligi ju enne mind sündinud, muidu poleks ju ka mina saanud siia ilma sündida. No ja seda muidugi minu isa kaasabil. <text:line-break/>
See “alguse hetk” siis jäi sinna <text:span text:style-name="Emphasis">sumedate augustiööde kanti</text:span>, umbestäpselt 11. august 1969, kellaajast see ajalugu vaikib, aga see polegi ju nii tähtis.</text:p>
      <text:p text:style-name="Text_20_body">Ma ei hakka siin<text:note text:id="ftn0" text:note-class="footnote"><text:note-citation text:label="1)">1)</text:note-citation><text:note-body><text:p text:style-name="Text_20_body">no võimalik et selle raamatu “paberversioonis” ütlen.</text:p></text:note-body></text:note> neid kõiki nimesid täpselt välja ütlema vaid viitan neile lihtsalt kas siis isa või ema. No ja need vanaisad ja vanaemad ka siis sama moodi, tädid ja onud kaasa arvatud.</text:p>
      <text:h text:style-name="Heading_20_2" text:outline-level="2"><text:bookmark-start text:name="__RefHeading___ema_2"/><text:bookmark-start text:name="ema"/>Ema<text:bookmark-end text:name="__RefHeading___ema_2"/><text:bookmark-end text:name="ema"/></text:h>
      <text:p text:style-name="Text_20_body">Sündis 10. jaanuaril 1939 Rakvere lähistel Kihlevere külas Jemäe talus (nö Hiiemäe talu). Tal oli 2 õde, üks vanem ja teine noorem.
. . . <text:line-break/></text:p>
      <text:h text:style-name="Heading_20_2" text:outline-level="2"><text:bookmark-start text:name="__RefHeading___isa_3"/><text:bookmark-start text:name="isa"/>Isa<text:bookmark-end text:name="__RefHeading___isa_3"/><text:bookmark-end text:name="isa"/></text:h>
      <text:p text:style-name="Text_20_body">Sündis 18. juunil 1939 Rakvere lähistel Kihlevere külas Tabani talus. <text:line-break/>
. . . <text:line-break/>
Isa jõudis oma <text:a xlink:type="simple" xlink:href="https://et.wikipedia.org/wiki/Genealoogia" text:style-name="Internet_20_link" text:visited-style-name="Visited_20_Internet_20_Link">genealoogia</text:a> hobiga isaliini pidi aastasse kusagile 16xx lõppu, Aaspere ja Kihlevere kandis.
Perekonnanimi sai ka ju alguse sellest et üks minu vaarisadest oli Kihlevere mõisas puusepak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9:28</meta:creation-date>
    <dc:creator>Generated</dc:creator>
    <dc:date>2026-09-08T22::49:28</dc:date>
    <dc:language>en-US</dc:language>
    <meta:editing-cycles>1</meta:editing-cycles>
    <meta:editing-duration>PT0S</meta:editing-duration>
    <dc:title>elu:ema</dc:title>
  </office:meta>
</office:document-meta>
</file>