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u:lugu"/><text:bookmark-start text:name="__RefHeading___elulugu_1"/><text:bookmark-start text:name="elulugu"/>Elulugu<text:bookmark-end text:name="__RefHeading___elulugu_1"/><text:bookmark-end text:name="elulugu"/></text:h>
      <text:p text:style-name="Text_20_body">“Minu aja arvestus” sai alguse ühel ilusal reedesel päeval - 22. mail 1970  juhtus see päev olema. Kuigi selle ämmaemanda või arsti kinnitusel oleks see pidanud olema 11 päeva varem. Seda siis nende arvates. Nii olen ma seda enda alguse juttu kuulnud oma vanematelt. <text:line-break/>
No ja juhtus see siis umbes täpselt kella 9:45 paiku hommikul <text:note text:id="ftn0" text:note-class="footnote"><text:note-citation text:label="1)">1)</text:note-citation><text:note-body><text:p text:style-name="Text_20_body">aastaid hiljem sündis minu vend ka reedesel päeval ja samal kellaajal kui minagi</text:p></text:note-body></text:note> ja siis siin Tallinnas, Pelgulinna lastekliinikus või kuidas siis seda asutust sel ajal siis ka nimetati.</text:p>
      <text:p text:style-name="Text_20_body">Esimesed 3 eluaastat elasime vanematega siis Asula tänaval, aga mis maja ja korteri number täpsemalt oli, see on mul jäänud siiani veel tuvastamata. <text:line-break/>Ei taibanud õigel ajal enda vanemate käest ka seda küsida. <text:line-break/>
PS. Võimalik et kunagi tulevikus kolin tagasi sinna Asula tänavale …</text:p>
      <text:p text:style-name="Text_20_body">Järgnevad eluaastad möödusid Kungla tänaval majas number 20 ja korter oli vist numbriga 2. Igastahes asus see otse trepist üles ja <text:span text:style-name="Emphasis">voila</text:span> seal see uks olig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30:28</meta:creation-date>
    <dc:creator>Generated</dc:creator>
    <dc:date>2026-09-08T20::30:28</dc:date>
    <dc:language>en-US</dc:language>
    <meta:editing-cycles>1</meta:editing-cycles>
    <meta:editing-duration>PT0S</meta:editing-duration>
    <dc:title>elu:lugu</dc:title>
  </office:meta>
</office:document-meta>
</file>