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bb0310422ab757dc65b8e7284c28ef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leeping"/><text:bookmark-start text:name="__RefHeading___when_i_am_sleeping_1"/><text:bookmark-start text:name="when_i_am_sleeping"/>When I am sleeping<text:bookmark-end text:name="__RefHeading___when_i_am_sleeping_1"/><text:bookmark-end text:name="when_i_am_sleeping"/></text:h>
      <text:p text:style-name="Text_20_body">Yeah, I am sleeping as well, sometimes when I need to “collect my energy” and it may happen whenever during 24 hours a day. <text:line-break/>
Sometime or usually it happens in night, but sometime it may happen also in day time, as the “time flows” or the energies is needed.</text:p>
      <text:p text:style-name="Text_20_body">And when I am sleeping my phone &amp; my cellphone may be “offline”.</text:p>
      <text:p text:style-name="Text_20_body"><draw:frame draw:style-name="media" draw:name="0" text:anchor-type="as-char" draw:z-index="0" svg:width="15.875cm" svg:height="13.756567973311cm"><draw:image xlink:href="Pictures/2bb0310422ab757dc65b8e7284c28ef7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5::50:20</meta:creation-date>
    <dc:creator>Generated</dc:creator>
    <dc:date>2026-09-08T15::50:20</dc:date>
    <dc:language>en-US</dc:language>
    <meta:editing-cycles>1</meta:editing-cycles>
    <meta:editing-duration>PT0S</meta:editing-duration>
    <dc:title>en:sleeping</dc:title>
  </office:meta>
</office:document-meta>
</file>