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0af8f8a1a8875d39004173fb7d6635.png"/>
  <manifest:file-entry manifest:media-type="image/png" manifest:full-path="Pictures/727d8e3f8d4ff264651c0c03bd3210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evocon.com/"><draw:frame draw:style-name="mediaright" draw:name="0" text:anchor-type="paragraph" draw:z-index="0" svg:width="2.6458333333333cm" style:rel-width="100%" svg:height="3.4272452504318cm" style:rel-height="scale"><draw:image xlink:href="Pictures/900af8f8a1a8875d39004173fb7d6635.png" xlink:type="simple" xlink:show="embed" xlink:actuate="onLoad"/></draw:frame></draw:a></text:p>
      <text:h text:style-name="Heading_20_1" text:outline-level="1"><text:bookmark text:name="evocon"/><text:bookmark-start text:name="__RefHeading___evocon.com_1"/><text:bookmark-start text:name="evocon.com"/>Evocon.com<text:bookmark-end text:name="__RefHeading___evocon.com_1"/><text:bookmark-end text:name="evocon.com"/></text:h>
      <text:p text:style-name="Text_20_body"><text:a xlink:type="simple" xlink:href="https://evocon.com/" text:style-name="Internet_20_link" text:visited-style-name="Visited_20_Internet_20_Link"> Evocon</text:a> is a visual and user-friendly OEE software that automates the data collection from machines and provides real-time information about the production process. <text:line-break/></text:p>
      <text:p text:style-name="Text_20_body"><text:a xlink:type="simple" xlink:href="https://evocon.com/knowledge-base/" text:style-name="Internet_20_link" text:visited-style-name="Visited_20_Internet_20_Link">Learn more in Evocon knowledge base</text:a></text:p>
      <text:h text:style-name="Heading_20_2" text:outline-level="2"><text:bookmark-start text:name="__RefHeading___evocon_blog_other_links_from_evocon_site_2"/><text:bookmark-start text:name="evocon_blog_other_links_from_evocon_site"/>Evocon Blog &amp; other links from Evocon Site<text:bookmark-end text:name="__RefHeading___evocon_blog_other_links_from_evocon_site_2"/><text:bookmark-end text:name="evocon_blog_other_links_from_evocon_site"/></text:h>
      <text:list text:style-name="List_20_1" text:continue-numbering="false">
        <text:list-item>
          <text:p text:style-name="LastListParagraph_List_20_1_Content_First"> <text:a xlink:type="simple" xlink:href="https://evocon.com/kb/learning-to-use-evocon/" text:style-name="Internet_20_link" text:visited-style-name="Visited_20_Internet_20_Link">Learning to Use Evocon</text:a></text:p>
        </text:list-item>
      </text:list>
      <text:list text:style-name="List_20_1" text:continue-numbering="false">
        <text:list-item>
          <text:p text:style-name="List_20_1_Content_First"> <text:a xlink:type="simple" xlink:href="https://evocon.com/how-evocon-works/" text:style-name="Internet_20_link" text:visited-style-name="Visited_20_Internet_20_Link">How Evocon Works</text:a></text:p>
          <text:list text:style-name="List_20_1">
            <text:list-item>
              <text:p text:style-name="List_20_1_Content"> <text:a xlink:type="simple" xlink:href="https://evocon.com/learn/getting-started/" text:style-name="Internet_20_link" text:visited-style-name="Visited_20_Internet_20_Link">Getting started</text:a></text:p>
              <text:list text:style-name="List_20_1">
                <text:list-item>
                  <text:p text:style-name="List_20_1_Content"> <text:a xlink:type="simple" xlink:href="https://evocon.com/kb/step-by-step-guide-how-to-set-up-evocon/" text:style-name="Internet_20_link" text:visited-style-name="Visited_20_Internet_20_Link">Step by Step Guide: How to Set Up Evocon?</text:a> </text:p>
                </text:list-item>
                <text:list-item>
                  <text:p text:style-name="List_20_1_Content"> <text:a xlink:type="simple" xlink:href="https://evocon.com/kb/what-hardware-you-need-evocon/" text:style-name="Internet_20_link" text:visited-style-name="Visited_20_Internet_20_Link">What Hardware You Need and Does Evocon Provide It?</text:a></text:p>
                </text:list-item>
                <text:list-item>
                  <text:p text:style-name="List_20_1_Content"> <text:a xlink:type="simple" xlink:href="https://evocon.com/kb/free-trial-how-to-try-evocon-oee-software-for-free/" text:style-name="Internet_20_link" text:visited-style-name="Visited_20_Internet_20_Link">Free Trial – How to Try Evocon OEE Software For Free?</text:a></text:p>
                </text:list-item>
                <text:list-item>
                  <text:p text:style-name="List_20_1_Content"> <text:a xlink:type="simple" xlink:href="https://evocon.com/kb/what-we-need-to-know-about-your-production/" text:style-name="Internet_20_link" text:visited-style-name="Visited_20_Internet_20_Link">What We Need to Know about Your Production?</text:a></text:p>
                </text:list-item>
                <text:list-item>
                  <text:p text:style-name="List_20_1_Content_Last"> …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evocon.com/kb/what-is-oee-and-how-does-it-work/" text:style-name="Internet_20_link" text:visited-style-name="Visited_20_Internet_20_Link">What Is OEE and How Does It Work?</text:a> </text:p>
        </text:list-item>
      </text:list>
      <text:h text:style-name="Heading_20_2" text:outline-level="2"><text:bookmark-start text:name="__RefHeading___meedias_evoconist_3"/><text:bookmark-start text:name="meedias_evoconist"/>Meedias Evoconist<text:bookmark-end text:name="__RefHeading___meedias_evoconist_3"/><text:bookmark-end text:name="meedias_evoconist"/></text:h>
      <text:list text:style-name="List_20_1" text:continue-numbering="false">
        <text:list-item>
          <text:p text:style-name="LastListParagraph_List_20_1_Content_First"> <text:a xlink:type="simple" xlink:href="https://www.toostusuudised.ee/sisuturundus/2019/11/19/miks-alustada-tootmise-jalgimisega-juba-tana" text:style-name="Internet_20_link" text:visited-style-name="Visited_20_Internet_20_Link">Miks alustada tootmise jälgimisega juba-täna</text:a></text:p>
        </text:list-item>
      </text:list>
      <text:p text:style-name="Text_20_body"><text:line-break/></text:p>
      <text:p text:style-name="Text_20_body"><text:line-break/></text:p>
      <text:p text:style-name="Text_20_body"><draw:frame draw:style-name="mediacenter" draw:name="1" text:anchor-type="paragraph" draw:z-index="1" svg:width="13.229166666667cm" svg:height="5.635625cm"><draw:image xlink:href="Pictures/727d8e3f8d4ff264651c0c03bd3210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5:59</meta:creation-date>
    <dc:creator>Generated</dc:creator>
    <dc:date>2026-09-08T14::25:59</dc:date>
    <dc:language>en-US</dc:language>
    <meta:editing-cycles>1</meta:editing-cycles>
    <meta:editing-duration>PT0S</meta:editing-duration>
    <dc:title>evocon</dc:title>
  </office:meta>
</office:document-meta>
</file>