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c8d035c737f667a2cc4363769ba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ebook"/><text:bookmark-start text:name="__RefHeading___facebook_1"/><text:bookmark-start text:name="facebook"/>Facebook<text:bookmark-end text:name="__RefHeading___facebook_1"/><text:bookmark-end text:name="facebook"/></text:h>
      <text:p text:style-name="Text_20_body">'' <text:a xlink:type="simple" xlink:href="https://www.facebook.com/sanne.andi.bild" text:style-name="Internet_20_link" text:visited-style-name="Visited_20_Internet_20_Link">https://www.facebook.com/sanne.andi.bild</text:a> ''</text:p>
      <text:p text:style-name="Text_20_body">Yes I have also an <text:a xlink:type="simple" xlink:href="https://www.facebook.com/sanne.andi.bild" text:style-name="Internet_20_link" text:visited-style-name="Visited_20_Internet_20_Link">Facebook</text:a> account, but I don't have any other account in Facebook any more this electronic reality. <text:line-break/></text:p>
      <text:p text:style-name="Text_20_body">I had also account <text:a xlink:type="simple" xlink:href="https://www.facebook.com/anti.puusepp" text:style-name="Internet_20_link" text:visited-style-name="Visited_20_Internet_20_Link">https://www.facebook.com/anti.puusepp</text:a> but there is already full with 45oo+ friends, so please be patient with me. I may not have time for all of you to chat. <text:line-break/>
But forgive me, I like you all, and I want to be friends with everybody living in this world. <text:line-break/></text:p>
      <text:p text:style-name="Text_20_body">And when everybody living in this world will be friends with everybody  in this world were all be free to walk around the globe. <text:line-break/></text:p>
      <text:p text:style-name="Text_20_body">And then there is no wars, no pain, no stupiness, no … <text:line-break/> </text:p>
      <text:p text:style-name="Text_20_body">Or maybe one day there may be also the Instagram account also, but it not exist yet, or I think at the moment it's not existing yet.</text:p>
      <text:p text:style-name="Text_20_body"><draw:frame draw:style-name="mediacenter" draw:name="0" text:anchor-type="paragraph" draw:z-index="0" svg:width="10.583333333333cm" svg:height="3.3617647058824cm"><draw:image xlink:href="Pictures/caac8d035c737f667a2cc4363769bac3.png" xlink:type="simple" xlink:show="embed" xlink:actuate="onLoad"/></draw:frame></text:p>
      <text:p text:style-name="Text_20_body"><text:span text:style-name="Source_20_Text">— 14.12.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facebook</dc:title>
  </office:meta>
</office:document-meta>
</file>