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ever"/><text:bookmark-start text:name="__RefHeading___forever_1"/><text:bookmark-start text:name="forever"/>Forever<text:bookmark-end text:name="__RefHeading___forever_1"/><text:bookmark-end text:name="forever"/></text:h>
      <text:p text:style-name="Text_20_body">What is happening <text:span text:style-name="Emphasis">“forever”</text:span>? Is it <text:span text:style-name="Emphasis">Life</text:span> or something else?
Everything happens only in <text:span text:style-name="Emphasis">present</text:span>, but does this mean then that there is no future or no past times. Everything happens <text:span text:style-name="Emphasis">now</text:span>.</text:p>
      <text:list text:style-name="List_20_1" text:continue-numbering="false">
        <text:list-item>
          <text:p text:style-name="List_20_1_Content_First"> <text:a xlink:type="simple" xlink:href="https://www.youtube.com/watch" text:style-name="Internet_20_link" text:visited-style-name="Visited_20_Internet_20_Link">OMNIMAR - Forever</text:a> <text:span text:style-name="Source_20_Text">(Official Video)</text:span></text:p>
        </text:list-item>
        <text:list-item>
          <text:p text:style-name="List_20_1_Content_Last"> <text:a xlink:type="simple" xlink:href="https://www.youtube.com/watch" text:style-name="Internet_20_link" text:visited-style-name="Visited_20_Internet_20_Link">Shania Twain - Forever and for always </text:a> <text:span text:style-name="Source_20_Text">(Official Music Video) (Red Version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30</meta:creation-date>
    <dc:creator>Generated</dc:creator>
    <dc:date>2026-09-08T14::26:30</dc:date>
    <dc:language>en-US</dc:language>
    <meta:editing-cycles>1</meta:editing-cycles>
    <meta:editing-duration>PT0S</meta:editing-duration>
    <dc:title>forever</dc:title>
  </office:meta>
</office:document-meta>
</file>