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"/><text:bookmark-start text:name="__RefHeading___image_1"/><text:bookmark-start text:name="image"/>Image<text:bookmark-end text:name="__RefHeading___image_1"/><text:bookmark-end text:name="image"/></text:h>
      <text:p text:style-name="Preformatted_20_Text">“An image says more than a thousand words.” <text:line-break/><text:s text:c="4"/></text:p>
      <text:p text:style-name="Text_20_body">It might even mean more than you intended to say.
Humans tend to question the authenticity of images less than that of language.
A short textual description is better than an inaccurate pi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4::24:51</meta:creation-date>
    <dc:creator>Generated</dc:creator>
    <dc:date>2026-09-08T14::24:51</dc:date>
    <dc:language>en-US</dc:language>
    <meta:editing-cycles>1</meta:editing-cycles>
    <meta:editing-duration>PT0S</meta:editing-duration>
    <dc:title>image</dc:title>
  </office:meta>
</office:document-meta>
</file>