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521cc22f7cb611bf11af1b6c7676e3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ditation"/><text:bookmark-start text:name="__RefHeading___meditation_1"/><text:bookmark-start text:name="meditation"/>Meditation<text:bookmark-end text:name="__RefHeading___meditation_1"/><text:bookmark-end text:name="meditation"/></text:h>
      <text:p text:style-name="Text_20_body">Though the mind often asks for what is visible or material, its needs are deeper and cannot be met by anything superficial or short term. </text:p>
      <text:p text:style-name="Text_20_body"><draw:frame draw:style-name="mediacenter" draw:name="0" text:anchor-type="paragraph" draw:z-index="0" svg:width="10.583333333333cm" svg:height="5.9324544270833cm"><draw:image xlink:href="Pictures/9521cc22f7cb611bf11af1b6c7676e39.jpg" xlink:type="simple" xlink:show="embed" xlink:actuate="onLoad"/></draw:frame></text:p>
      <text:p text:style-name="Text_20_body">Meditation leads to a meeting point with all that is true and eterna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5::09:32</meta:creation-date>
    <dc:creator>Generated</dc:creator>
    <dc:date>2026-09-08T15::09:32</dc:date>
    <dc:language>en-US</dc:language>
    <meta:editing-cycles>1</meta:editing-cycles>
    <meta:editing-duration>PT0S</meta:editing-duration>
    <dc:title>meditation</dc:title>
  </office:meta>
</office:document-meta>
</file>