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656f438c69139ab0268d6c755ca10a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blem"/><text:bookmark-start text:name="__RefHeading___problem_or_no_problem_1"/><text:bookmark-start text:name="problem_or_no_problem"/>Problem or No Problem<text:bookmark-end text:name="__RefHeading___problem_or_no_problem_1"/><text:bookmark-end text:name="problem_or_no_problem"/></text:h>
      <text:p text:style-name="Text_20_body"><draw:frame draw:style-name="mediacenter" draw:name="Inspirations Legend" text:anchor-type="paragraph" draw:z-index="0" svg:width="10.583333333333cm"><draw:text-box><text:p text:style-name="legendcenter"><draw:frame draw:style-name="mediacenter" draw:name="Inspirations" text:anchor-type="paragraph" draw:z-index="0" svg:width="10.583333333333cm" svg:height="7.0486653645833cm"><draw:image xlink:href="Pictures/3656f438c69139ab0268d6c755ca10a8.jpg" xlink:type="simple" xlink:show="embed" xlink:actuate="onLoad"/></draw:frame>Inspirations</text:p></draw:text-box></draw:frame></text:p>
      <text:p text:style-name="Text_20_body">Solutions are never necessary because there are no problems, only our perception makes it seem so, and only our minds make our perceptions seem real. If there is a problem it is our perception. That is hard to see in a world that celebrates and rewards the finding and solving of ‘the problem’. When you decide that you will no longer perceive the problem, you will see only the facts or a situation. Facts are just facts and any and every situation can always be improved, unless it is in the past, then it’s just a memory, and memories are never a problem, are they? If you can cancel from the patterns of your perceptions, the very idea of ‘problem’ then you will not only be a positive thinker and positive proactive actor, you will be a lead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28:08</meta:creation-date>
    <dc:creator>Generated</dc:creator>
    <dc:date>2026-09-08T17::28:08</dc:date>
    <dc:language>en-US</dc:language>
    <meta:editing-cycles>1</meta:editing-cycles>
    <meta:editing-duration>PT0S</meta:editing-duration>
    <dc:title>problem</dc:title>
  </office:meta>
</office:document-meta>
</file>