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0beeea9df22069dceaff52328e8e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usepp_anti"/><text:bookmark-start text:name="__RefHeading___anti_puusepp_1"/><text:bookmark-start text:name="anti_puusepp"/>Anti Puusepp<text:bookmark-end text:name="__RefHeading___anti_puusepp_1"/><text:bookmark-end text:name="anti_puusep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sannebild.eu/puusepp_anti/ee" text:style-name="Internet_20_link" text:visited-style-name="Visited_20_Internet_20_Link">Eesti keeles</text:a> </text:p>
          </table:table-cell>
          <table:table-cell office:value-type="string" table:style-name="tablecell">
            <text:p text:style-name="tablealignright">  <text:a xlink:type="simple" xlink:href="https://sannebild.eu/ee/raamaturiiul" text:style-name="Internet_20_link" text:visited-style-name="Visited_20_Internet_20_Link">Raamaturiiul</text:a> </text:p>
          </table:table-cell>
          <table:table-cell office:value-type="string" table:style-name="tablecell">
            <text:p text:style-name="tablealignleft"> <text:a xlink:type="simple" xlink:href="https://sannebild.eu/puusepp_anti/lingid" text:style-name="Internet_20_link" text:visited-style-name="Visited_20_Internet_20_Link">Lingid</text:a> </text:p>
          </table:table-cell>
          <table:table-cell office:value-type="string" table:style-name="tablecell">
            <text:p text:style-name="tablealignleft"><text:a xlink:type="simple" xlink:href="https://sannebild.eu/puusepp_anti/en" text:style-name="Internet_20_link" text:visited-style-name="Visited_20_Internet_20_Link">In English</text:a> </text:p>
          </table:table-cell>
        </table:table-row>
      </table:table>
      <text:h text:style-name="Heading_20_2" text:outline-level="2"><text:bookmark-start text:name="__RefHeading___videoid_youtubes_2"/><text:bookmark-start text:name="videoid_youtubes"/>Videoid YouTubes<text:bookmark-end text:name="__RefHeading___videoid_youtubes_2"/><text:bookmark-end text:name="videoid_youtubes"/></text:h>
      <text:p text:style-name="Text_20_body">Kes soovib see ka vaatab: <text:line-break/>
<text:a xlink:type="simple" xlink:href="https://www.youtube.com/channel/UCMfgyuw5of1PzUXBirHNX4A" text:style-name="Internet_20_link" text:visited-style-name="Visited_20_Internet_20_Link">https://www.youtube.com/channel/UCMfgyuw5of1PzUXBirHNX4A</text:a></text:p>
      <text:h text:style-name="Heading_20_2" text:outline-level="2"><text:bookmark-start text:name="__RefHeading___artikleid_3"/><text:bookmark-start text:name="artikleid"/>Artikleid<text:bookmark-end text:name="__RefHeading___artikleid_3"/><text:bookmark-end text:name="artikleid"/></text:h>
      <text:list text:style-name="List_20_1" text:continue-numbering="false">
        <text:list-item>
          <text:p text:style-name="LastListParagraph_List_20_1_Content_First"> <text:a xlink:type="simple" xlink:href="https://sputnik-meedia.com/Estonian_news/20210703/663028/Piket-muzhchina-zhenskoje-plajte-Bolshoj-brat-Estonia-protivostoit.html" text:style-name="Internet_20_link" text:visited-style-name="Visited_20_Internet_20_Link">Kак мужчина в женском платье Большому брату в Эстонии противостоит</text:a> ·  Sputnik Meedia <text:line-break/></text:p>
        </text:list-item>
      </text:list>
      <text:p text:style-name="Text_20_body"><draw:frame draw:style-name="mediacenter" draw:name="0" text:anchor-type="paragraph" draw:z-index="0" svg:width="15.875cm" svg:height="30.1625cm"><draw:image xlink:href="Pictures/960beeea9df22069dceaff52328e8e0e.png" xlink:type="simple" xlink:show="embed" xlink:actuate="onLoad"/></draw:frame></text:p>
      <text:h text:style-name="Heading_20_2" text:outline-level="2"><text:bookmark-start text:name="__RefHeading___viiteid_siia_ja_sinna_4"/><text:bookmark-start text:name="viiteid_siia_ja_sinna"/>Viiteid siia ja sinna:<text:bookmark-end text:name="__RefHeading___viiteid_siia_ja_sinna_4"/><text:bookmark-end text:name="viiteid_siia_ja_sinna"/></text:h>
      <text:p text:style-name="Text_20_body"><text:span text:style-name="Source_20_Text">— 25. 02. 202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31</meta:creation-date>
    <dc:creator>Generated</dc:creator>
    <dc:date>2026-09-08T14::27:31</dc:date>
    <dc:language>en-US</dc:language>
    <meta:editing-cycles>1</meta:editing-cycles>
    <meta:editing-duration>PT0S</meta:editing-duration>
    <dc:title>puusepp_anti</dc:title>
  </office:meta>
</office:document-meta>
</file>