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iki:anatoomia:meeleelundid:hingamiselund"/><text:bookmark-start text:name="__RefHeading___hingamiselund_1"/><text:bookmark-start text:name="hingamiselund"/>Hingamiselund<text:bookmark-end text:name="__RefHeading___hingamiselund_1"/><text:bookmark-end text:name="hingamiselund"/></text:h>
      <text:p text:style-name="Text_20_body">Hingamiselund ehk hingamisorgan on mis tahes looma enamasti spetsialiseerunud elund, mille kaudu toimub CO2 ja hapniku vahetus (gaasivahetus) organismis. Hingamiselundi talitluse tagab selle pinna alatine niiskus, õhedus ja hea verevarustus.</text:p>
      <text:p text:style-name="Text_20_body">Tüüpilised hingamiselundid on kopsud (näiteks inimesel), õhusooned ehk trahheed (putukail), lõpused (kaladel), nahk (kahepaiksetel) ja raamatkopsud (ämblikulaadsetel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22:06</meta:creation-date>
    <dc:creator>Generated</dc:creator>
    <dc:date>2026-09-08T22::22:06</dc:date>
    <dc:language>en-US</dc:language>
    <meta:editing-cycles>1</meta:editing-cycles>
    <meta:editing-duration>PT0S</meta:editing-duration>
    <dc:title>reiki:anatoomia:meeleelundid:hingamiselund</dc:title>
  </office:meta>
</office:document-meta>
</file>