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iki:anatoomia:meeleelundid"/><text:bookmark-start text:name="__RefHeading___meeleelundid_1"/><text:bookmark-start text:name="meeleelundid"/>Meeleelundid<text:bookmark-end text:name="__RefHeading___meeleelundid_1"/><text:bookmark-end text:name="meeleelundid"/></text:h>
      <text:p text:style-name="Text_20_body"><text:span text:style-name="Strong_20_Emphasis">Meeleelundite</text:span> abil saab inimene informatsiooni oma ümbrusest. <text:line-break/>Need sisalavad suurel hulgal retseptoreid, mis on kohastunud ainult kindlate ärrituste vastuvõtmiseks.</text:p>
      <text:p text:style-name="Text_20_body">Meeleelundite hulka kuuluvad <text:span text:style-name="Strong_20_Emphasis">nägemiselund</text:span> (silm), <text:span text:style-name="Strong_20_Emphasis">kuulmis- ja tasakaaluelund</text:span> (kõrv), <text:span text:style-name="Strong_20_Emphasis">haistmiselund</text:span> (nina-õõne haistmispiirkond), <text:span text:style-name="Strong_20_Emphasis">maitsmiselund</text:span> (keele maitsmispungad) ja <text:span text:style-name="Strong_20_Emphasis">kompimiselund</text:span> (nahk).</text:p>
      <text:p text:style-name="Text_20_body">silm
kõrv
haitmiselund
maitsmiselund
nah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4:32</meta:creation-date>
    <dc:creator>Generated</dc:creator>
    <dc:date>2026-09-08T20::54:32</dc:date>
    <dc:language>en-US</dc:language>
    <meta:editing-cycles>1</meta:editing-cycles>
    <meta:editing-duration>PT0S</meta:editing-duration>
    <dc:title>reiki:anatoomia:meeleelundid</dc:title>
  </office:meta>
</office:document-meta>
</file>