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3f778bba5cd0c6147b5ee1e8f024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khram"/><text:bookmark-start text:name="__RefHeading___церковь_1"/><text:bookmark-start text:name="церковь"/>Церковь<text:bookmark-end text:name="__RefHeading___церковь_1"/><text:bookmark-end text:name="церковь"/></text:h>
      <text:p text:style-name="Text_20_body">Моя церковь там, где я. Ну, мне не нужно ходить в церковь, чтобы «соединиться» с создателем всего этого.</text:p>
      <text:p text:style-name="Text_20_body">Ну, я и сам знаю, кто я. <text:line-break/>
И я больше не «воюю с людьми» здесь. <text:line-break/></text:p>
      <text:p text:style-name="Text_20_body">У всех нас свои пути и занятия, «данные этой жизни», ну и еще, почему родной отец «случайно» назвал меня Анти. Ведь я «знаю», что происходит, где-то в моей реальности или на расстоянии «вне поля зрения и слышимости». Но все это в «реальном времени», включая и эти «медийные каналы», и эти «другие небесные каналы».</text:p>
      <text:p text:style-name="Text_20_body">Ну, инопланетян “пока” я не встречал, но и этих “инопланетян” тоже нет, если они существуют “случайно”, то они тоже живые существа, созданные этим богом.</text:p>
      <text:p text:style-name="Text_20_body"><draw:frame draw:style-name="mediacenter" draw:name="0" text:anchor-type="paragraph" draw:z-index="0" svg:width="15.875cm" svg:height="19.755555555556cm"><draw:image xlink:href="Pictures/c03f778bba5cd0c6147b5ee1e8f0246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12</meta:creation-date>
    <dc:creator>Generated</dc:creator>
    <dc:date>2026-09-08T14::27:12</dc:date>
    <dc:language>en-US</dc:language>
    <meta:editing-cycles>1</meta:editing-cycles>
    <meta:editing-duration>PT0S</meta:editing-duration>
    <dc:title>ru:khram</dc:title>
  </office:meta>
</office:document-meta>
</file>