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e5ea98df60578e3bac0c0ccbfdbc5c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arm.allan:tarot:opilane"/><text:bookmark-start text:name="__RefHeading___tarot_opilane_1"/><text:bookmark-start text:name="tarot_opilane"/>Tarot õpilane<text:bookmark-end text:name="__RefHeading___tarot_opilane_1"/><text:bookmark-end text:name="tarot_opilane"/></text:h>
      <text:p text:style-name="Text_20_body"><draw:frame draw:style-name="mediaright" draw:name="0" text:anchor-type="paragraph" draw:z-index="0" svg:width="5.2916666666667cm" style:rel-width="100%" svg:height="7.9904166666667cm" style:rel-height="scale"><draw:image xlink:href="Pictures/2e5ea98df60578e3bac0c0ccbfdbc5ce.jpg" xlink:type="simple" xlink:show="embed" xlink:actuate="onLoad"/></draw:frame>Kas Tarokaarte saab laduma ja mõistma õpetada ja/või kellelgi teisel see selgeks õppida. <text:line-break/>
Sellisest asjast on palju räägitud ja pead vaevatud. <text:line-break/></text:p>
      <text:p text:style-name="Text_20_body">Ühene vastus on ….saab küll. <text:line-break/></text:p>
      <text:p text:style-name="Text_20_body">Kõik taromeistrid on seda õppinud vähesel või suuremal määral. <text:line-break/>
Meisterladujaks saamine nõuab tööd ja pikka meelt ja aega. <text:line-break/>
Seetõttu tipneva eesmärgini jóuavad vähesed nagu iga teise ameti puhul. <text:line-break/> </text:p>
      <text:p text:style-name="Text_20_body">Kui on sul soovi taro müstikaga lähemalt tutvuda ja seda ka õppida siis võta meeleldi minuga <text:a xlink:type="simple" xlink:href="https://sannebild.eu/saarm.allan/kontakt" text:style-name="Internet_20_link" text:visited-style-name="Visited_20_Internet_20_Link">ühendust</text:a>.</text:p>
      <text:p text:style-name="Text_20_body"><text:line-break/></text:p>
      <text:p text:style-name="Horizontal_20_Line"/>
      <text:p text:style-name="Text_20_body">Õpilaseks soovija huvitub esoteerikast ja kavatseb avastada ja endale selgitada taro kaartide müsteeriumi. <text:line-break/>
Võta minuga läbi messengeri ühendust: vestleme ja mõtleme, kuidas on parim teemaga jätkata. 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8::27:31</meta:creation-date>
    <dc:creator>Generated</dc:creator>
    <dc:date>2026-09-08T18::27:31</dc:date>
    <dc:language>en-US</dc:language>
    <meta:editing-cycles>1</meta:editing-cycles>
    <meta:editing-duration>PT0S</meta:editing-duration>
    <dc:title>saarm.allan:tarot:opilane</dc:title>
  </office:meta>
</office:document-meta>
</file>