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37189414e75d74071925ecf27f57e6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ulmate"/><text:bookmark-start text:name="__RefHeading___soulmate_1"/><text:bookmark-start text:name="soulmate"/>Soulmate<text:bookmark-end text:name="__RefHeading___soulmate_1"/><text:bookmark-end text:name="soulmate"/></text:h>
      <text:p text:style-name="Text_20_body"><draw:frame draw:style-name="mediaright" draw:name="0" text:anchor-type="paragraph" draw:z-index="0" svg:width="5.2916666666667cm" style:rel-width="100%" svg:height="5.2916666666667cm" style:rel-height="scale"><draw:image xlink:href="Pictures/837189414e75d74071925ecf27f57e6e.jpg" xlink:type="simple" xlink:show="embed" xlink:actuate="onLoad"/></draw:frame> </text:p>
      <text:p text:style-name="Text_20_body">Here you can find a picture of my soulmate.<text:line-break/>
But I dont know where she is living.<text:line-break/></text:p>
      <text:p text:style-name="Text_20_body">Maybe she is our <text:a xlink:type="simple" xlink:href="https://sannebild.eu/en/earth" text:style-name="Internet_20_link" text:visited-style-name="Visited_20_Internet_20_Link">Mother Earth</text:a>.<text:line-break/>
Or is she only mine! <text:line-break/>
I hope that <text:span text:style-name="Emphasis">one day</text:span> I find her, face to fa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7:21</meta:creation-date>
    <dc:creator>Generated</dc:creator>
    <dc:date>2026-09-08T14::27:21</dc:date>
    <dc:language>en-US</dc:language>
    <meta:editing-cycles>1</meta:editing-cycles>
    <meta:editing-duration>PT0S</meta:editing-duration>
    <dc:title>soulmate</dc:title>
  </office:meta>
</office:document-meta>
</file>