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d858dac97e4f82e4adb63fce7e6173bb.jpg"/>
  <manifest:file-entry manifest:media-type="image/jpeg" manifest:full-path="Pictures/8584439415d7206178461b408226c692.jpg"/>
  <manifest:file-entry manifest:media-type="image/jpeg" manifest:full-path="Pictures/d60014b3362066ec154c695580ef966b.jpg"/>
  <manifest:file-entry manifest:media-type="image/jpeg" manifest:full-path="Pictures/66a508c1e5a86d25c22a2f9a6406e665.jpg"/>
  <manifest:file-entry manifest:media-type="image/png" manifest:full-path="Pictures/0922be50727e2f67e94ca02d5c98ea64.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66.2364pt" style:rel-width="76%"/>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51.355625cm" style:rel-width="100%" svg:height="5.8208333333333cm" style:rel-height="scale"><draw:image xlink:href="Pictures/d858dac97e4f82e4adb63fce7e6173bb.jpg" xlink:type="simple" xlink:show="embed" xlink:actuate="onLoad"/></draw:frame></text:p>
      <text:h text:style-name="Heading_20_1" text:outline-level="1"><text:bookmark text:name="start"/><text:bookmark-start text:name="__RefHeading___welcome_to_all_my_friend_s_1"/><text:bookmark-start text:name="welcome_to_all_my_friend_s"/>Welcome to all my Friend's<text:bookmark-end text:name="__RefHeading___welcome_to_all_my_friend_s_1"/><text:bookmark-end text:name="welcome_to_all_my_friend_s"/></text:h>
      <text:p text:style-name="Text_20_body">Hello and welcome for coming here to my website here and now. <text:note text:id="ftn0" text:note-class="footnote"><text:note-citation text:label="1)">1)</text:note-citation><text:note-body><text:p text:style-name="Text_20_body">And of course I hope here that everyone is my friend and You also whoever You are or not.</text:p></text:note-body></text:note><text:line-break/>
Imagine walking into a room filled with joy and warmth - you can almost feel the positivity enveloping you. </text:p>
      <text:p text:style-name="Text_20_body">Just as a smile can be contagious, so too can kindness, encouragement, and optimism.</text:p>
      <text:p text:style-name="Preformatted_20_Text">It's getting so easy these days. <text:line-break/>Keep calm, be kind and smarter than you were yesterday.</text:p>
      <text:p text:style-name="Text_20_body">When we choose to radiate positivity, we create a ripple effect that influences not only our own lives but also the lives of those around us. <text:line-break/></text:p>
      <text:p text:style-name="Preformatted_20_Text">It´s all about small steps that lead to big changes over time. When you share knowledge, you empower others.<text:line-break/><text:s text:c="2"/></text:p>
      <text:p text:style-name="Text_20_body"><draw:frame draw:style-name="PluginODTAutoStyle_Frame_1_text_frame" draw:name="Frame1" text:anchor-type="paragraph" svg:width="366.2364pt" draw:z-index="0" svg:min-height="1cm"><draw:text-box><table:table table:style-name="Table"><table:table-column table:style-name="odt_auto_style_table_column_1_1"/><table:table-row><table:table-cell office:value-type="string" table:style-name="tablecell"><text:p text:style-name="tablealignleft"><draw:frame draw:style-name="mediacenter" draw:name="1" text:anchor-type="paragraph" draw:z-index="1" svg:width="10.583333333333cm" svg:height="10.661070304302cm"><draw:image xlink:href="Pictures/8584439415d7206178461b408226c692.jpg" xlink:type="simple" xlink:show="embed" xlink:actuate="onLoad"/></draw:frame></text:p></table:table-cell></table:table-row></table:table></draw:text-box></draw:frame></text:p>
      <table:table table:style-name="Table">
        <table:table-column/>
        <table:table-column/>
        <table:table-row>
          <table:table-cell office:value-type="string" table:style-name="tablecell">
            <text:p text:style-name="tablealignleft"> <text:a xlink:type="simple" xlink:href="https://sannebild.eu/welcome" text:style-name="Internet_20_link" text:visited-style-name="Visited_20_Internet_20_Link">  Hello World!</text:a>  </text:p>
          </table:table-cell>
          <table:table-cell office:value-type="string" table:style-name="tablecell">
            <text:p text:style-name="tablealignleft"> <text:a xlink:type="simple" xlink:href="https://sannebild.eu/2023/09/13" text:style-name="Internet_20_link" text:visited-style-name="Visited_20_Internet_20_Link">September 13, 2023</text:a> </text:p>
          </table:table-cell>
        </table:table-row>
      </table:table>
      <text:p text:style-name="Text_20_body"><text:line-break/></text:p>
      <text:p text:style-name="Text_20_body">Here is my FaceBook book : <text:a xlink:type="simple" xlink:href="https://www.facebook.com/sanne.andi.bild" text:style-name="Internet_20_link" text:visited-style-name="Visited_20_Internet_20_Link">https://www.facebook.com/sanne.andi.bild</text:a><text:line-break/>
<text:line-break/>
And we all finish one time in somewhere <text:span text:style-name="Emphasis">Golden Beach</text:span> <text:span text:style-name="Emphasis">(Kuldrannake in Estonian)</text:span> <text:line-break/>
<text:a xlink:type="simple" xlink:href="https://sannebild.eu/muusika/kuldrannake.mp3" text:style-name="Internet_20_link" text:visited-style-name="Visited_20_Internet_20_Link">Kuldrannake</text:a>
<text:line-break/></text:p>
      <text:list text:style-name="List_20_1" text:continue-numbering="false">
        <text:list-item>
          <text:p text:style-name="List_20_1_Content_First"> I like to help people (when possible) and I will also help you if you need my help. The latter, of course, not financially, but I have the ability to use my hands and head according to the situation that arises. And if I don't know something at the moment, I always ask what and how to solve the given “problem” or work, because I don't “know everything” either. After all, many heads are many heads, and the problems that arise can be solved faster this way. </text:p>
        </text:list-item>
        <text:list-item>
          <text:p text:style-name="List_20_1_Content"> I am or was a (wood) technology engineer by education (previously also a furniture joiner), in the meantime I worked in the IT field as a <text:span text:style-name="Emphasis">support services specialist</text:span> / <text:span text:style-name="Emphasis">project manager (ITIL, etc)</text:span> / <text:span text:style-name="Emphasis">IT manager</text:span> (1999-2003). </text:p>
        </text:list-item>
        <text:list-item>
          <text:p text:style-name="List_20_1_Content_Last"> In year 2023 completed the <text:a xlink:type="simple" xlink:href="https://sannebild.eu/reiki" text:style-name="Internet_20_link" text:visited-style-name="Visited_20_Internet_20_Link">REIKI</text:a> healer level 1 and 2 courses in Keila Joa parish. Whoever wants, tries. <text:line-break/>Here I combine Reiki <text:span text:style-name="Emphasis">(and possible also different massage)</text:span> technologies together, according to my own feeling and intuition. Everything is a perceptual improvisation subject to a particular “body” in time and place.</text:p>
        </text:list-item>
      </text:list>
      <text:p text:style-name="Text_20_body"><text:line-break/><draw:frame draw:style-name="mediacenter" draw:name="2" text:anchor-type="paragraph" draw:z-index="2" svg:width="5.2916666666667cm" style:rel-width="100%" svg:height="6.0260972716489cm" style:rel-height="scale"><draw:image xlink:href="Pictures/d60014b3362066ec154c695580ef966b.jpg" xlink:type="simple" xlink:show="embed" xlink:actuate="onLoad"/></draw:frame>
<text:span text:style-name="Strong_20_Emphasis">Health Benefits of Reiki:</text:span></text:p>
      <text:list text:style-name="List_20_1" text:continue-numbering="false">
        <text:list-item>
          <text:p text:style-name="List_20_1_Content_First"> Boosted Immune System</text:p>
        </text:list-item>
        <text:list-item>
          <text:p text:style-name="List_20_1_Content"> Emotional Healing</text:p>
        </text:list-item>
        <text:list-item>
          <text:p text:style-name="List_20_1_Content"> Enhanced Quality of Life</text:p>
        </text:list-item>
        <text:list-item>
          <text:p text:style-name="List_20_1_Content"> Improved Sleep</text:p>
        </text:list-item>
        <text:list-item>
          <text:p text:style-name="List_20_1_Content"> Pain Relief</text:p>
        </text:list-item>
        <text:list-item>
          <text:p text:style-name="List_20_1_Content"> Stress Reduction and RelaxaTION</text:p>
        </text:list-item>
        <text:list-item>
          <text:p text:style-name="List_20_1_Content_Last"> Supportive Care for Patients</text:p>
        </text:list-item>
      </text:list>
      <text:p text:style-name="Preformatted_20_Text">"I don't twinkle around with Reiki"</text:p>
      <text:p text:style-name="Text_20_body"><draw:frame draw:style-name="mediacenter" draw:name="3" text:anchor-type="paragraph" draw:z-index="3" svg:width="8.4666666666667cm" style:rel-width="100%" svg:height="1.1742092457421cm" style:rel-height="scale"><draw:image xlink:href="Pictures/66a508c1e5a86d25c22a2f9a6406e665.jpg" xlink:type="simple" xlink:show="embed" xlink:actuate="onLoad"/></draw:frame>
—</text:p>
      <text:list text:style-name="List_20_1" text:continue-numbering="false">
        <text:list-item>
          <text:p text:style-name="LastListParagraph_List_20_1_Content_First"> <text:a xlink:type="simple" xlink:href="https://sannebild.eu/reiki" text:style-name="Internet_20_link" text:visited-style-name="Visited_20_Internet_20_Link">Reiki - loe edasi ...</text:a> </text:p>
        </text:list-item>
      </text:list>
      <text:p text:style-name="Text_20_body">
“”“”</text:p>
      <text:p text:style-name="Text_20_body"><text:span text:style-name="Emphasis">(võimaluse korral)</text:span><text:a xlink:type="simple" xlink:href="https://sannebild.eu/services" text:style-name="Internet_20_link" text:visited-style-name="Visited_20_Internet_20_Link">aidata</text:a>“”“”</text:p>
      <text:p text:style-name="Text_20_body"><text:line-break/>

</text:p>
      <text:p text:style-name="Preformatted_20_Text">Kes soovib, see proovib. Sundi ei tohi olla, igal ühel on vaba valik, oluline siin on see et see vaba valik teistele liiga ei tee. Iga inimene leiab ikka ainult ise oma tee. Mina olen ravitseja, mina ei ole sõdur.</text:p>
      <text:p text:style-name="Text_20_body">“…</text:p>
      <text:p text:style-name="Text_20_body"><text:a xlink:type="simple" xlink:href="https://sannebild.eu/you" text:style-name="Internet_20_link" text:visited-style-name="Visited_20_Internet_20_Link">you</text:a><text:a xlink:type="simple" xlink:href="https://sannebild.eu/day" text:style-name="Internet_20_link" text:visited-style-name="Visited_20_Internet_20_Link">day</text:a><text:a xlink:type="simple" xlink:href="https://sannebild.eu/night" text:style-name="Internet_20_link" text:visited-style-name="Visited_20_Internet_20_Link">night</text:a><text:line-break/></text:p>
      <text:p text:style-name="Text_20_body"><text:line-break/></text:p>
      <text:p text:style-name="Text_20_body">…<text:line-break/></text:p>
      <text:p text:style-name="Text_20_body"><text:line-break/>
<text:a xlink:type="simple" xlink:href="https://sannebild.eu/natives" text:style-name="Internet_20_link" text:visited-style-name="Visited_20_Internet_20_Link">natives</text:a><text:line-break/></text:p>
      <text:p text:style-name="Text_20_body">…<text:line-break/>
<text:line-break/></text:p>
      <text:p text:style-name="Text_20_body"><text:a xlink:type="simple" xlink:href="https://sannebild.eu/art" text:style-name="Internet_20_link" text:visited-style-name="Visited_20_Internet_20_Link">Art</text:a>
<text:line-break/></text:p>
      <text:h text:style-name="Heading_20_2" text:outline-level="2"><text:bookmark-start text:name="__RefHeading___chessboard_2"/><text:bookmark-start text:name="chessboard"/>Chessboard<text:bookmark-end text:name="__RefHeading___chessboard_2"/><text:bookmark-end text:name="chessboard"/></text:h>
      <text:p text:style-name="Text_20_body">Our life in this world is like a chessboard. Some are white and then others are “black” and then they all keep fighting with each other. <text:line-break/>
But if some other color accidentally “gets lost” in there, for example gray or <text:a xlink:type="simple" xlink:href="https://sannebild.eu/yellow" text:style-name="Internet_20_link" text:visited-style-name="Visited_20_Internet_20_Link">yellow</text:a> then both of these “extremes” are lost. <text:line-break/></text:p>
      <text:p text:style-name="Text_20_body">I don't know why this is happening? <text:line-break/></text:p>
      <text:p text:style-name="Text_20_body"><draw:frame draw:style-name="mediacenter" draw:name="4" text:anchor-type="paragraph" draw:z-index="4" svg:width="15.875cm" svg:height="6.4180357142857cm"><draw:image xlink:href="Pictures/0922be50727e2f67e94ca02d5c98ea64.png" xlink:type="simple" xlink:show="embed" xlink:actuate="onLoad"/></draw:frame></text:p>
      <text:p text:style-name="Text_20_body">There is always a need for more healers here to balance the “evil” and “greed” that is rampant everywhere here, or if there were no negative people (or feelings), there would be no need to heal people and everyone would be “until old age” alive and well.</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66.2364pt" style:rel-width="76%"/>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8T14::29:23</meta:creation-date>
    <dc:creator>Generated</dc:creator>
    <dc:date>2026-09-08T14::29:23</dc:date>
    <dc:language>en-US</dc:language>
    <meta:editing-cycles>1</meta:editing-cycles>
    <meta:editing-duration>PT0S</meta:editing-duration>
    <dc:title>start</dc:title>
  </office:meta>
</office:document-meta>
</file>