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82f2dcb484f3486d08738d712f5bcb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hank:you"/><text:bookmark-start text:name="__RefHeading___thank_you_1"/><text:bookmark-start text:name="thank_you"/>Thank You<text:bookmark-end text:name="__RefHeading___thank_you_1"/><text:bookmark-end text:name="thank_you"/></text:h>
      <text:p text:style-name="Text_20_body">And I Thank You my Friends, as You all living beings are my Friends.<text:line-break/>
And thank You to all musicians <text:span text:style-name="Emphasis">and all other living beings</text:span> from all the Globe who are helped me to build this website so the world could be the better place for us to living in Harmony and in Peace and we do not do harm to our Mother Earth, as we are the siblings of our Planet, and we don't destroy our spirit with different opinions but the Music. <text:line-break/></text:p>
      <text:p text:style-name="Text_20_body"><draw:frame draw:style-name="mediaright" draw:name="0" text:anchor-type="paragraph" draw:z-index="0" svg:width="10.583333333333cm" svg:height="7.2638376383764cm"><draw:image xlink:href="Pictures/182f2dcb484f3486d08738d712f5bcba.jpg" xlink:type="simple" xlink:show="embed" xlink:actuate="onLoad"/></draw:frame>
Music is the universal frequency that mostly everyone understand, even the plants and ants and all other different kind of animals included. Everyone can hear what they hear with their ears or with their skin or whatever,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5::51:00</meta:creation-date>
    <dc:creator>Generated</dc:creator>
    <dc:date>2026-09-08T15::51:00</dc:date>
    <dc:language>en-US</dc:language>
    <meta:editing-cycles>1</meta:editing-cycles>
    <meta:editing-duration>PT0S</meta:editing-duration>
    <dc:title>thank:you</dc:title>
  </office:meta>
</office:document-meta>
</file>