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b75b879060d35163f7f7f9cb514b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day"/><text:bookmark-start text:name="__RefHeading___today_1"/><text:bookmark-start text:name="today"/>Today<text:bookmark-end text:name="__RefHeading___today_1"/><text:bookmark-end text:name="today"/></text:h>
      <text:p text:style-name="Text_20_body"><draw:frame draw:style-name="mediacenter" draw:name="0" text:anchor-type="paragraph" draw:z-index="0" svg:width="15.875cm" svg:height="12.136850152905cm"><draw:image xlink:href="Pictures/92b75b879060d35163f7f7f9cb514b45.png" xlink:type="simple" xlink:show="embed" xlink:actuate="onLoad"/></draw:frame>
I don't have special plans for today, yet, but I am living in real world, and I go here just to check some email's and sometimes a day I may also put up to the Internet some posts about what I think about our lives.<text:line-break/></text:p>
      <text:p text:style-name="Text_20_body">And if you are a lucky one, you can chat also with me, when I am on-line. But remember I may be writing some post here in my website or to my Facebook account.</text:p>
      <text:p text:style-name="Preformatted_20_Text">In right time in right place I am.</text:p>
      <text:p text:style-name="Text_20_body">And I am always connected to a specific time and place, wherever I am at that mo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5:10</meta:creation-date>
    <dc:creator>Generated</dc:creator>
    <dc:date>2026-09-08T22::45:10</dc:date>
    <dc:language>en-US</dc:language>
    <meta:editing-cycles>1</meta:editing-cycles>
    <meta:editing-duration>PT0S</meta:editing-duration>
    <dc:title>today</dc:title>
  </office:meta>
</office:document-meta>
</file>