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afff14d3f354cc9106eb179991283bd4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rip"/><text:bookmark-start text:name="__RefHeading___trip_1"/><text:bookmark-start text:name="trip"/>Trip<text:bookmark-end text:name="__RefHeading___trip_1"/><text:bookmark-end text:name="trip"/></text:h>
      <text:p text:style-name="Text_20_body"><draw:frame draw:style-name="mediaright" draw:name="0" text:anchor-type="paragraph" draw:z-index="0" svg:width="5.2916666666667cm" style:rel-width="100%" svg:height="7.3908781828704cm" style:rel-height="scale"><draw:image xlink:href="Pictures/afff14d3f354cc9106eb179991283bd4.jpg" xlink:type="simple" xlink:show="embed" xlink:actuate="onLoad"/></draw:frame>Trip or path or way to live … <text:line-break/>
Everything starts from the beginning, from the <text:span text:style-name="Emphasis">step number one</text:span> and then follows <text:span text:style-name="Emphasis">the next one</text:span>.  <text:line-break/>
You cant bypass any step you do, as everything flows through the <text:a xlink:type="simple" xlink:href="https://sannebild.eu/time_river" text:style-name="Internet_20_link" text:visited-style-name="Visited_20_Internet_20_Link">Time river</text:a>. But sometimes somewhere there may exists some <text:span text:style-name="Emphasis">wormholes in time line</text:span> like in the picture here …</text:p>
      <text:p text:style-name="Text_20_body">Is life we have given <text:span text:style-name="Emphasis">a Game</text:span> or not, it depends who asks it.
The <text:span text:style-name="Emphasis">milestones in Time</text:span>, depend on our selections we do here on this realm, we live here now and always in <text:a xlink:type="simple" xlink:href="https://sannebild.eu/present" text:style-name="Internet_20_link" text:visited-style-name="Visited_20_Internet_20_Link">present</text:a>.</text:p>
      <text:p text:style-name="Text_20_body"><text:span text:style-name="Source_20_Text">— 20. 10. 2024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14::26:31</meta:creation-date>
    <dc:creator>Generated</dc:creator>
    <dc:date>2026-09-08T14::26:31</dc:date>
    <dc:language>en-US</dc:language>
    <meta:editing-cycles>1</meta:editing-cycles>
    <meta:editing-duration>PT0S</meta:editing-duration>
    <dc:title>trip</dc:title>
  </office:meta>
</office:document-meta>
</file>