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r"/><text:bookmark-start text:name="__RefHeading___war_or_confrontation_1"/><text:bookmark-start text:name="war_or_confrontation"/>War or confrontation<text:bookmark-end text:name="__RefHeading___war_or_confrontation_1"/><text:bookmark-end text:name="war_or_confrontation"/></text:h>
      <text:p text:style-name="Text_20_body">
“”“”……</text:p>
      <text:p text:style-name="Text_20_body">…</text:p>
      <text:p text:style-name="Text_20_body">
<text:line-break/></text:p>
      <text:p text:style-name="Text_20_body">“”“”……</text:p>
      <text:p text:style-name="Text_20_body">…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29:33</meta:creation-date>
    <dc:creator>Generated</dc:creator>
    <dc:date>2026-09-08T17::29:33</dc:date>
    <dc:language>en-US</dc:language>
    <meta:editing-cycles>1</meta:editing-cycles>
    <meta:editing-duration>PT0S</meta:editing-duration>
    <dc:title>war</dc:title>
  </office:meta>
</office:document-meta>
</file>