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19418af28991af8cdac7977a910940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yellow"/><text:bookmark-start text:name="__RefHeading___yellow_1"/><text:bookmark-start text:name="yellow"/>Yellow<text:bookmark-end text:name="__RefHeading___yellow_1"/><text:bookmark-end text:name="yellow"/></text:h>
      <text:p text:style-name="Text_20_body">Well I am “yellow”, by my Aura map, as is visible here below in this picture.</text:p>
      <text:p text:style-name="Text_20_body"><draw:frame draw:style-name="mediacenter" draw:name="0" text:anchor-type="paragraph" draw:z-index="0" svg:width="15.875cm" svg:height="19.500771604938cm"><draw:image xlink:href="Pictures/219418af28991af8cdac7977a9109409.png" xlink:type="simple" xlink:show="embed" xlink:actuate="onLoad"/></draw:frame></text:p>
      <text:p text:style-name="Text_20_body"><text:span text:style-name="Emphasis">YELLOW ORANGE</text:span> - creative, carefree, intellectual, philosophical, optimisti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3::36:28</meta:creation-date>
    <dc:creator>Generated</dc:creator>
    <dc:date>2026-09-08T13::36:28</dc:date>
    <dc:language>en-US</dc:language>
    <meta:editing-cycles>1</meta:editing-cycles>
    <meta:editing-duration>PT0S</meta:editing-duration>
    <dc:title>yellow</dc:title>
  </office:meta>
</office:document-meta>
</file>